
<file path=META-INF/manifest.xml><?xml version="1.0" encoding="utf-8"?>
<manifest:manifest xmlns:manifest="urn:oasis:names:tc:opendocument:xmlns:manifest:1.0" xmlns:loext="urn:org:documentfoundation:names:experimental:office:xmlns:loext:1.0" manifest:version="1.4">
  <manifest:file-entry manifest:full-path="/" manifest:version="1.4" manifest:media-type="application/vnd.oasis.opendocument.text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  <manifest:file-entry manifest:full-path="settings.xml" manifest:media-type="text/xml"/>
  <manifest:file-entry manifest:full-path="meta.xml" manifest:media-type="text/xml"/>
  <manifest:file-entry manifest:full-path="Thumbnails/thumbnail.png" manifest:media-type="image/png"/>
  <manifest:file-entry manifest:full-path="content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4">
  <office:scripts/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Liberation Mono" svg:font-family="'Liberation Mono'" style:font-family-generic="modern" style:font-pitch="fixed"/>
    <style:font-face style:name="Noto Sans Mono CJK JP" svg:font-family="'Noto Sans Mono CJK JP'" style:font-family-generic="modern" style:font-pitch="fixed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apple-system" svg:font-family="apple-system, BlinkMacSystemFont, 'Segoe UI', Roboto, 'Helvetica Neue', Arial, sans-serif"/>
  </office:font-face-decls>
  <office:automatic-styles>
    <style:style style:name="P1" style:family="paragraph" style:parent-style-name="Standard">
      <style:text-properties fo:font-size="12pt" fo:font-weight="normal" officeooo:rsid="002f3e11" officeooo:paragraph-rsid="001eeb15" style:font-size-asian="12pt" style:font-weight-asian="normal" style:font-size-complex="12pt" style:font-weight-complex="normal"/>
    </style:style>
    <style:style style:name="P2" style:family="paragraph" style:parent-style-name="Standard">
      <style:text-properties fo:font-size="12pt" fo:font-weight="normal" officeooo:paragraph-rsid="001eeb15" style:font-size-asian="12pt" style:font-weight-asian="normal" style:font-size-complex="12pt" style:font-weight-complex="normal"/>
    </style:style>
    <style:style style:name="P3" style:family="paragraph" style:parent-style-name="Standard">
      <style:text-properties officeooo:paragraph-rsid="001eeb15"/>
    </style:style>
    <style:style style:name="P4" style:family="paragraph" style:parent-style-name="Standard">
      <style:text-properties fo:font-size="6pt" style:text-underline-style="none" fo:font-weight="bold" officeooo:rsid="001a75a5" officeooo:paragraph-rsid="001eeb15" style:font-size-asian="5.25pt" style:font-weight-asian="bold" style:font-size-complex="6pt" style:font-weight-complex="bold"/>
    </style:style>
    <style:style style:name="P5" style:family="paragraph" style:parent-style-name="Standard">
      <style:text-properties fo:font-size="7pt" style:text-underline-style="none" fo:font-weight="bold" officeooo:rsid="002f3e11" officeooo:paragraph-rsid="001eeb15" style:font-size-asian="7pt" style:font-weight-asian="bold" style:font-size-complex="7pt" style:font-weight-complex="bold"/>
    </style:style>
    <style:style style:name="P6" style:family="paragraph" style:parent-style-name="Standard">
      <style:text-properties fo:font-size="14pt" style:text-underline-style="none" fo:font-weight="bold" officeooo:rsid="001a75a5" officeooo:paragraph-rsid="001eeb15" style:font-size-asian="14pt" style:font-weight-asian="bold" style:font-size-complex="14pt" style:font-weight-complex="bold"/>
    </style:style>
    <style:style style:name="P7" style:family="paragraph" style:parent-style-name="Standard">
      <style:text-properties fo:font-size="14pt" style:text-underline-style="solid" style:text-underline-width="auto" style:text-underline-color="font-color" fo:font-weight="bold" officeooo:rsid="01036186" officeooo:paragraph-rsid="01036186" style:font-size-asian="14pt" style:font-weight-asian="bold" style:font-size-complex="14pt" style:font-weight-complex="bold"/>
    </style:style>
    <style:style style:name="P8" style:family="paragraph" style:parent-style-name="Standard">
      <style:text-properties fo:font-size="14pt" style:text-underline-style="solid" style:text-underline-width="auto" style:text-underline-color="font-color" fo:font-weight="bold" officeooo:rsid="001a75a5" officeooo:paragraph-rsid="014e7ba1" style:font-size-asian="14pt" style:font-weight-asian="bold" style:font-size-complex="14pt" style:font-weight-complex="bold"/>
    </style:style>
    <style:style style:name="P9" style:family="paragraph" style:parent-style-name="Standard">
      <style:text-properties officeooo:rsid="001a75a5" officeooo:paragraph-rsid="01036186"/>
    </style:style>
    <style:style style:name="P10" style:family="paragraph" style:parent-style-name="Standard">
      <style:text-properties officeooo:paragraph-rsid="01036186"/>
    </style:style>
    <style:style style:name="P11" style:family="paragraph" style:parent-style-name="Standard">
      <style:text-properties fo:font-size="14pt" style:text-underline-style="solid" style:text-underline-width="auto" style:text-underline-color="font-color" fo:font-weight="bold" officeooo:rsid="001ad91a" officeooo:paragraph-rsid="01036186" style:font-size-asian="14pt" style:font-weight-asian="bold" style:font-size-complex="14pt" style:font-weight-complex="bold"/>
    </style:style>
    <style:style style:name="P12" style:family="paragraph" style:parent-style-name="Standard">
      <style:text-properties fo:font-size="12pt" style:text-underline-style="none" fo:font-weight="normal" officeooo:rsid="001ad91a" officeooo:paragraph-rsid="01036186" style:font-size-asian="10.5pt" style:font-weight-asian="normal" style:font-size-complex="12pt" style:font-weight-complex="normal"/>
    </style:style>
    <style:style style:name="P13" style:family="paragraph" style:parent-style-name="Standard">
      <style:text-properties fo:font-size="14pt" style:text-underline-style="solid" style:text-underline-width="auto" style:text-underline-color="font-color" fo:font-weight="bold" officeooo:rsid="001a75a5" officeooo:paragraph-rsid="001eeb15" style:font-size-asian="14pt" style:font-weight-asian="bold" style:font-size-complex="14pt" style:font-weight-complex="bold"/>
    </style:style>
    <style:style style:name="P14" style:family="paragraph" style:parent-style-name="Standard">
      <style:text-properties fo:font-size="14pt" style:text-underline-style="solid" style:text-underline-width="auto" style:text-underline-color="font-color" fo:font-weight="bold" officeooo:rsid="001a75a5" officeooo:paragraph-rsid="01036186" style:font-size-asian="14pt" style:font-weight-asian="bold" style:font-size-complex="14pt" style:font-weight-complex="bold"/>
    </style:style>
    <style:style style:name="P15" style:family="paragraph" style:parent-style-name="Standard">
      <style:text-properties officeooo:rsid="001a75a5" officeooo:paragraph-rsid="014e7ba1"/>
    </style:style>
    <style:style style:name="P16" style:family="paragraph" style:parent-style-name="Standard">
      <style:text-properties fo:font-size="14pt" style:text-underline-style="none" fo:font-weight="normal" officeooo:rsid="001a75a5" officeooo:paragraph-rsid="01036186" style:font-size-asian="14pt" style:font-weight-asian="normal" style:font-size-complex="14pt" style:font-weight-complex="normal"/>
    </style:style>
    <style:style style:name="P17" style:family="paragraph" style:parent-style-name="Standard">
      <style:text-properties fo:font-size="14pt" style:text-underline-style="solid" style:text-underline-width="auto" style:text-underline-color="font-color" fo:font-weight="bold" officeooo:rsid="0041eca1" officeooo:paragraph-rsid="01036186" style:font-size-asian="14pt" style:font-weight-asian="bold" style:font-size-complex="14pt" style:font-weight-complex="bold"/>
    </style:style>
    <style:style style:name="P18" style:family="paragraph" style:parent-style-name="Standard">
      <style:text-properties fo:font-size="14pt" style:text-underline-style="none" fo:font-weight="normal" officeooo:rsid="0041eca1" officeooo:paragraph-rsid="01036186" style:font-size-asian="14pt" style:font-weight-asian="normal" style:font-size-complex="14pt" style:font-weight-complex="normal"/>
    </style:style>
    <style:style style:name="P19" style:family="paragraph" style:parent-style-name="Standard">
      <style:text-properties style:text-underline-style="solid" style:text-underline-width="auto" style:text-underline-color="font-color" officeooo:rsid="001a75a5" officeooo:paragraph-rsid="001eeb15"/>
    </style:style>
    <style:style style:name="P20" style:family="paragraph" style:parent-style-name="Standard">
      <style:text-properties fo:font-variant="normal" fo:text-transform="none" fo:color="#000000" loext:opacity="100%" style:font-name="Arial" fo:font-size="12pt" fo:letter-spacing="normal" fo:font-style="normal" style:text-underline-style="none" fo:font-weight="normal" officeooo:rsid="0021bf27" officeooo:paragraph-rsid="01036186" style:font-size-asian="12pt" style:font-weight-asian="normal" style:font-size-complex="12pt" style:font-weight-complex="normal"/>
    </style:style>
    <style:style style:name="P21" style:family="paragraph" style:parent-style-name="Standard">
      <style:text-properties fo:color="#000000" loext:opacity="100%" style:font-name="Arial" fo:font-size="12pt" officeooo:rsid="00267822" officeooo:paragraph-rsid="01036186" style:font-size-asian="12pt" style:font-size-complex="12pt"/>
    </style:style>
    <style:style style:name="P22" style:family="paragraph" style:parent-style-name="Standard">
      <style:text-properties fo:font-size="14pt" style:text-underline-style="solid" style:text-underline-width="auto" style:text-underline-color="font-color" fo:font-weight="bold" officeooo:rsid="004d1fb3" officeooo:paragraph-rsid="014e7ba1" style:font-size-asian="14pt" style:font-weight-asian="bold" style:font-size-complex="14pt" style:font-weight-complex="bold"/>
    </style:style>
    <style:style style:name="P23" style:family="paragraph" style:parent-style-name="Standard">
      <style:text-properties fo:font-size="14pt" style:text-underline-style="none" fo:font-weight="normal" officeooo:rsid="004d1fb3" officeooo:paragraph-rsid="01036186" style:font-size-asian="14pt" style:font-weight-asian="normal" style:font-size-complex="14pt" style:font-weight-complex="normal"/>
    </style:style>
    <style:style style:name="P24" style:family="paragraph" style:parent-style-name="Standard">
      <style:text-properties fo:font-size="14pt" style:text-underline-style="none" fo:font-weight="normal" officeooo:rsid="001fa49a" officeooo:paragraph-rsid="01036186" style:font-size-asian="14pt" style:font-weight-asian="normal" style:font-size-complex="14pt" style:font-weight-complex="normal"/>
    </style:style>
    <style:style style:name="P25" style:family="paragraph" style:parent-style-name="Standard">
      <style:text-properties fo:font-size="14pt" style:text-underline-style="none" fo:font-weight="normal" officeooo:rsid="00265bb2" officeooo:paragraph-rsid="01036186" style:font-size-asian="14pt" style:font-weight-asian="normal" style:font-size-complex="14pt" style:font-weight-complex="normal"/>
    </style:style>
    <style:style style:name="P26" style:family="paragraph" style:parent-style-name="Standard">
      <style:text-properties fo:font-size="14pt" style:text-underline-style="none" fo:font-weight="bold" officeooo:rsid="004d1fb3" officeooo:paragraph-rsid="01036186" style:font-size-asian="14pt" style:font-weight-asian="bold" style:font-size-complex="14pt" style:font-weight-complex="bold"/>
    </style:style>
    <style:style style:name="P27" style:family="paragraph" style:parent-style-name="Standard">
      <style:text-properties fo:font-size="14pt" style:text-underline-style="none" fo:font-weight="normal" officeooo:rsid="004d1fb3" officeooo:paragraph-rsid="01036f6b" style:font-size-asian="14pt" style:font-weight-asian="normal" style:font-size-complex="14pt" style:font-weight-complex="normal"/>
    </style:style>
    <style:style style:name="P28" style:family="paragraph" style:parent-style-name="Standard">
      <style:text-properties fo:font-size="14pt" style:text-underline-style="solid" style:text-underline-width="auto" style:text-underline-color="font-color" fo:font-weight="bold" officeooo:rsid="01036f6b" officeooo:paragraph-rsid="01036f6b" style:font-size-asian="14pt" style:font-weight-asian="bold" style:font-size-complex="14pt" style:font-weight-complex="bold"/>
    </style:style>
    <style:style style:name="P29" style:family="paragraph" style:parent-style-name="Standard">
      <style:text-properties style:text-underline-style="solid" style:text-underline-width="auto" style:text-underline-color="font-color" officeooo:rsid="004d1fb3" officeooo:paragraph-rsid="014e7ba1"/>
    </style:style>
    <style:style style:name="P30" style:family="paragraph" style:parent-style-name="Standard">
      <style:text-properties fo:font-size="14pt" style:text-underline-style="none" fo:font-weight="normal" officeooo:rsid="004d1fb3" officeooo:paragraph-rsid="0103a4f7" style:font-size-asian="14pt" style:font-weight-asian="normal" style:font-size-complex="14pt" style:font-weight-complex="normal"/>
    </style:style>
    <style:style style:name="P31" style:family="paragraph" style:parent-style-name="Standard">
      <style:text-properties fo:font-size="14pt" style:text-underline-style="none" fo:font-weight="normal" officeooo:rsid="00360159" officeooo:paragraph-rsid="0103a4f7" style:font-size-asian="14pt" style:font-weight-asian="normal" style:font-size-complex="14pt" style:font-weight-complex="normal"/>
    </style:style>
    <style:style style:name="P32" style:family="paragraph" style:parent-style-name="Standard">
      <style:text-properties fo:font-size="14pt" style:text-underline-style="solid" style:text-underline-width="auto" style:text-underline-color="font-color" fo:font-weight="bold" officeooo:rsid="0041eca1" officeooo:paragraph-rsid="0103a4f7" style:font-size-asian="14pt" style:font-weight-asian="bold" style:font-size-complex="14pt" style:font-weight-complex="bold"/>
    </style:style>
    <style:style style:name="P33" style:family="paragraph" style:parent-style-name="Standard">
      <style:text-properties officeooo:paragraph-rsid="0103a4f7"/>
    </style:style>
    <style:style style:name="P34" style:family="paragraph" style:parent-style-name="Standard">
      <style:text-properties fo:font-size="14pt" style:text-underline-style="solid" style:text-underline-width="auto" style:text-underline-color="font-color" fo:font-weight="bold" officeooo:rsid="0103a4f7" officeooo:paragraph-rsid="0103a4f7" style:font-size-asian="14pt" style:font-weight-asian="bold" style:font-size-complex="14pt" style:font-weight-complex="bold"/>
    </style:style>
    <style:style style:name="P35" style:family="paragraph" style:parent-style-name="Standard">
      <style:text-properties fo:font-size="14pt" style:text-underline-style="none" fo:font-weight="normal" officeooo:rsid="004d1fb3" officeooo:paragraph-rsid="010449d2" style:font-size-asian="14pt" style:font-weight-asian="normal" style:font-size-complex="14pt" style:font-weight-complex="normal"/>
    </style:style>
    <style:style style:name="P36" style:family="paragraph" style:parent-style-name="Standard">
      <style:text-properties fo:font-size="14pt" style:text-underline-style="solid" style:text-underline-width="auto" style:text-underline-color="font-color" fo:font-weight="bold" officeooo:rsid="0041eca1" officeooo:paragraph-rsid="010449d2" style:font-size-asian="14pt" style:font-weight-asian="bold" style:font-size-complex="14pt" style:font-weight-complex="bold"/>
    </style:style>
    <style:style style:name="P37" style:family="paragraph" style:parent-style-name="Standard">
      <style:text-properties fo:font-size="14pt" officeooo:paragraph-rsid="010449d2" style:font-size-asian="14pt" style:font-size-complex="14pt"/>
    </style:style>
    <style:style style:name="P38" style:family="paragraph" style:parent-style-name="Standard">
      <style:text-properties officeooo:paragraph-rsid="010449d2"/>
    </style:style>
    <style:style style:name="P39" style:family="paragraph" style:parent-style-name="Standard">
      <style:text-properties fo:font-size="14pt" style:text-underline-style="solid" style:text-underline-width="auto" style:text-underline-color="font-color" fo:font-weight="bold" officeooo:rsid="010449d2" officeooo:paragraph-rsid="010449d2" style:font-size-asian="14pt" style:font-weight-asian="bold" style:font-size-complex="14pt" style:font-weight-complex="bold"/>
    </style:style>
    <style:style style:name="P40" style:family="paragraph" style:parent-style-name="Standard">
      <style:text-properties fo:font-size="12pt" style:text-underline-style="none" fo:font-weight="normal" officeooo:rsid="004d1fb3" officeooo:paragraph-rsid="01062756" style:font-size-asian="12pt" style:font-weight-asian="normal" style:font-size-complex="12pt" style:font-weight-complex="normal"/>
    </style:style>
    <style:style style:name="P41" style:family="paragraph" style:parent-style-name="Standard">
      <style:text-properties fo:font-size="12pt" style:text-underline-style="none" fo:font-weight="normal" officeooo:rsid="00c9f557" officeooo:paragraph-rsid="01062756" style:font-size-asian="12pt" style:font-weight-asian="normal" style:font-size-complex="12pt" style:font-weight-complex="normal"/>
    </style:style>
    <style:style style:name="P42" style:family="paragraph" style:parent-style-name="Standard">
      <style:text-properties fo:font-size="12pt" style:text-underline-style="none" fo:font-weight="normal" officeooo:rsid="00cb3954" officeooo:paragraph-rsid="01062756" style:font-size-asian="12pt" style:font-weight-asian="normal" style:font-size-complex="12pt" style:font-weight-complex="normal"/>
    </style:style>
    <style:style style:name="P43" style:family="paragraph" style:parent-style-name="Standard">
      <style:text-properties fo:font-size="12pt" style:text-underline-style="none" fo:font-weight="normal" officeooo:rsid="0048ed65" officeooo:paragraph-rsid="01062756" style:font-size-asian="12pt" style:font-weight-asian="normal" style:font-size-complex="12pt" style:font-weight-complex="normal"/>
    </style:style>
    <style:style style:name="P44" style:family="paragraph" style:parent-style-name="Standard">
      <style:text-properties officeooo:paragraph-rsid="01062756"/>
    </style:style>
    <style:style style:name="P45" style:family="paragraph" style:parent-style-name="Standard">
      <style:text-properties officeooo:rsid="004d1fb3" officeooo:paragraph-rsid="01062756"/>
    </style:style>
    <style:style style:name="P46" style:family="paragraph" style:parent-style-name="Standard">
      <style:text-properties fo:font-size="12pt" style:text-underline-style="none" fo:font-weight="normal" officeooo:rsid="0043e498" officeooo:paragraph-rsid="01062756" style:font-size-asian="12pt" style:font-weight-asian="normal" style:font-size-complex="12pt" style:font-weight-complex="normal"/>
    </style:style>
    <style:style style:name="P47" style:family="paragraph" style:parent-style-name="Standard">
      <style:text-properties officeooo:rsid="0055003f" officeooo:paragraph-rsid="01062756"/>
    </style:style>
    <style:style style:name="P48" style:family="paragraph" style:parent-style-name="Standard">
      <style:text-properties fo:font-size="14pt" style:text-underline-style="solid" style:text-underline-width="auto" style:text-underline-color="font-color" fo:font-weight="bold" officeooo:rsid="0041eca1" officeooo:paragraph-rsid="01062756" style:font-size-asian="14pt" style:font-weight-asian="bold" style:font-size-complex="14pt" style:font-weight-complex="bold"/>
    </style:style>
    <style:style style:name="P49" style:family="paragraph" style:parent-style-name="Standard">
      <style:text-properties fo:font-size="14pt" style:text-underline-style="solid" style:text-underline-width="auto" style:text-underline-color="font-color" fo:font-weight="bold" officeooo:rsid="0106d275" officeooo:paragraph-rsid="0106d275" style:font-size-asian="14pt" style:font-weight-asian="bold" style:font-size-complex="14pt" style:font-weight-complex="bold"/>
    </style:style>
    <style:style style:name="P50" style:family="paragraph" style:parent-style-name="Standard">
      <style:paragraph-properties>
        <style:tab-stops>
          <style:tab-stop style:position="11.211cm"/>
        </style:tab-stops>
      </style:paragraph-properties>
      <style:text-properties officeooo:paragraph-rsid="0106d275"/>
    </style:style>
    <style:style style:name="P51" style:family="paragraph" style:parent-style-name="Standard">
      <style:text-properties officeooo:paragraph-rsid="0106d275"/>
    </style:style>
    <style:style style:name="P52" style:family="paragraph" style:parent-style-name="Standard">
      <style:text-properties officeooo:rsid="00cf8916" officeooo:paragraph-rsid="0106d275"/>
    </style:style>
    <style:style style:name="P53" style:family="paragraph" style:parent-style-name="Standard">
      <style:paragraph-properties>
        <style:tab-stops>
          <style:tab-stop style:position="11.211cm"/>
        </style:tab-stops>
      </style:paragraph-properties>
      <style:text-properties officeooo:rsid="00f219b8" officeooo:paragraph-rsid="0106d853"/>
    </style:style>
    <style:style style:name="P54" style:family="paragraph" style:parent-style-name="Standard">
      <style:text-properties fo:font-size="14pt" style:text-underline-style="none" fo:font-weight="normal" officeooo:rsid="0041eca1" officeooo:paragraph-rsid="0106d853" style:font-size-asian="14pt" style:font-weight-asian="normal" style:font-size-complex="14pt" style:font-weight-complex="normal"/>
    </style:style>
    <style:style style:name="P55" style:family="paragraph" style:parent-style-name="Standard">
      <style:text-properties fo:font-size="14pt" style:text-underline-style="solid" style:text-underline-width="auto" style:text-underline-color="font-color" fo:font-weight="bold" officeooo:rsid="0041eca1" officeooo:paragraph-rsid="0106d853" style:font-size-asian="14pt" style:font-weight-asian="bold" style:font-size-complex="14pt" style:font-weight-complex="bold"/>
    </style:style>
    <style:style style:name="P56" style:family="paragraph" style:parent-style-name="Standard">
      <style:text-properties officeooo:paragraph-rsid="0106d853"/>
    </style:style>
    <style:style style:name="P57" style:family="paragraph" style:parent-style-name="Standard">
      <style:text-properties fo:font-size="14pt" style:text-underline-style="none" fo:font-weight="normal" officeooo:rsid="00f4fa24" officeooo:paragraph-rsid="0106d853" style:font-size-asian="14pt" style:font-weight-asian="normal" style:font-size-complex="14pt" style:font-weight-complex="normal"/>
    </style:style>
    <style:style style:name="P58" style:family="paragraph" style:parent-style-name="Standard">
      <style:text-properties fo:color="#000000" loext:opacity="100%" fo:font-size="14pt" style:text-underline-style="solid" style:text-underline-width="auto" style:text-underline-color="font-color" fo:font-weight="bold" officeooo:rsid="01019ef8" officeooo:paragraph-rsid="01019ef8" style:font-size-asian="14pt" style:font-weight-asian="bold" style:font-size-complex="14pt" style:font-weight-complex="bold"/>
    </style:style>
    <style:style style:name="P59" style:family="paragraph" style:parent-style-name="Standard">
      <style:text-properties fo:color="#000000" loext:opacity="100%" fo:font-size="14pt" style:text-underline-style="solid" style:text-underline-width="auto" style:text-underline-color="font-color" fo:font-weight="bold" officeooo:rsid="004d1fb3" officeooo:paragraph-rsid="014e7ba1" style:font-size-asian="14pt" style:font-weight-asian="bold" style:font-size-complex="14pt" style:font-weight-complex="bold"/>
    </style:style>
    <style:style style:name="P60" style:family="paragraph" style:parent-style-name="Standard">
      <style:paragraph-properties>
        <style:tab-stops>
          <style:tab-stop style:position="11.211cm"/>
        </style:tab-stops>
      </style:paragraph-properties>
      <style:text-properties fo:color="#000000" loext:opacity="100%" officeooo:rsid="0041eca1" officeooo:paragraph-rsid="00f219b8"/>
    </style:style>
    <style:style style:name="P61" style:family="paragraph" style:parent-style-name="Standard">
      <style:paragraph-properties>
        <style:tab-stops>
          <style:tab-stop style:position="11.211cm"/>
        </style:tab-stops>
      </style:paragraph-properties>
      <style:text-properties fo:color="#000000" loext:opacity="100%" fo:font-size="14pt" style:text-underline-style="none" fo:font-weight="normal" officeooo:rsid="0041eca1" officeooo:paragraph-rsid="00f219b8" style:font-size-asian="14pt" style:font-weight-asian="normal" style:font-size-complex="14pt" style:font-weight-complex="normal"/>
    </style:style>
    <style:style style:name="P62" style:family="paragraph" style:parent-style-name="Standard">
      <style:paragraph-properties>
        <style:tab-stops>
          <style:tab-stop style:position="11.211cm"/>
        </style:tab-stops>
      </style:paragraph-properties>
      <style:text-properties fo:color="#000000" loext:opacity="100%" fo:font-size="14pt" style:text-underline-style="none" fo:font-weight="normal" officeooo:rsid="00ffbf29" officeooo:paragraph-rsid="00ffbf29" style:font-size-asian="14pt" style:font-weight-asian="normal" style:font-size-complex="14pt" style:font-weight-complex="normal"/>
    </style:style>
    <style:style style:name="P63" style:family="paragraph" style:parent-style-name="Standard">
      <style:text-properties fo:color="#000000" loext:opacity="100%" fo:font-size="14pt" style:text-underline-style="solid" style:text-underline-width="auto" style:text-underline-color="font-color" fo:font-weight="bold" officeooo:rsid="0041eca1" officeooo:paragraph-rsid="00e2821a" style:font-size-asian="14pt" style:font-weight-asian="bold" style:font-size-complex="14pt" style:font-weight-complex="bold"/>
    </style:style>
    <style:style style:name="P64" style:family="paragraph" style:parent-style-name="Standard">
      <style:text-properties fo:color="#000000" loext:opacity="100%" officeooo:paragraph-rsid="001f96f7"/>
    </style:style>
    <style:style style:name="P65" style:family="paragraph" style:parent-style-name="Standard">
      <style:text-properties fo:color="#000000" loext:opacity="100%" fo:font-size="14pt" style:text-underline-style="none" fo:font-weight="normal" officeooo:rsid="0041eca1" officeooo:paragraph-rsid="001f96f7" style:font-size-asian="14pt" style:font-weight-asian="normal" style:font-size-complex="14pt" style:font-weight-complex="normal"/>
    </style:style>
    <style:style style:name="P66" style:family="paragraph" style:parent-style-name="Standard">
      <style:text-properties fo:font-size="14pt" style:text-underline-style="none" fo:font-weight="normal" officeooo:rsid="0041eca1" officeooo:paragraph-rsid="001f96f7" style:font-size-asian="14pt" style:font-weight-asian="normal" style:font-size-complex="14pt" style:font-weight-complex="normal"/>
    </style:style>
    <style:style style:name="P67" style:family="paragraph" style:parent-style-name="Standard">
      <style:text-properties fo:font-size="14pt" style:text-underline-style="solid" style:text-underline-width="auto" style:text-underline-color="font-color" fo:font-weight="bold" officeooo:rsid="010d23fa" officeooo:paragraph-rsid="010d23fa" style:font-size-asian="14pt" style:font-weight-asian="bold" style:font-size-complex="14pt" style:font-weight-complex="bold"/>
    </style:style>
    <style:style style:name="P68" style:family="paragraph" style:parent-style-name="Standard">
      <style:text-properties fo:color="#000000" loext:opacity="100%" fo:font-size="14pt" style:text-underline-style="none" fo:font-weight="normal" officeooo:rsid="004d1fb3" officeooo:paragraph-rsid="010d23fa" style:font-size-asian="14pt" style:font-weight-asian="normal" style:font-size-complex="14pt" style:font-weight-complex="normal"/>
    </style:style>
    <style:style style:name="P69" style:family="paragraph" style:parent-style-name="Standard">
      <style:text-properties fo:color="#000000" loext:opacity="100%" fo:font-size="14pt" style:text-underline-style="solid" style:text-underline-width="auto" style:text-underline-color="font-color" fo:font-weight="bold" officeooo:rsid="0041eca1" officeooo:paragraph-rsid="010d23fa" style:font-size-asian="14pt" style:font-weight-asian="bold" style:font-size-complex="14pt" style:font-weight-complex="bold"/>
    </style:style>
    <style:style style:name="P70" style:family="paragraph" style:parent-style-name="Standard">
      <style:text-properties fo:font-size="14pt" style:text-underline-style="none" fo:font-weight="normal" officeooo:rsid="010d23fa" officeooo:paragraph-rsid="010d23fa" style:font-size-asian="14pt" style:font-weight-asian="normal" style:font-size-complex="14pt" style:font-weight-complex="normal"/>
    </style:style>
    <style:style style:name="P71" style:family="paragraph" style:parent-style-name="Standard">
      <style:text-properties fo:font-size="14pt" style:text-underline-style="solid" style:text-underline-width="auto" style:text-underline-color="font-color" fo:font-weight="bold" officeooo:rsid="010ed4f2" officeooo:paragraph-rsid="010ed4f2" style:font-size-asian="14pt" style:font-weight-asian="bold" style:font-size-complex="14pt" style:font-weight-complex="bold"/>
    </style:style>
    <style:style style:name="P72" style:family="paragraph" style:parent-style-name="Standard">
      <style:text-properties fo:color="#000000" loext:opacity="100%" fo:font-size="14pt" style:text-underline-style="solid" style:text-underline-width="auto" style:text-underline-color="font-color" fo:font-weight="bold" officeooo:rsid="004d1fb3" officeooo:paragraph-rsid="010ed4f2" style:font-size-asian="14pt" style:font-weight-asian="bold" style:font-size-complex="14pt" style:font-weight-complex="bold"/>
    </style:style>
    <style:style style:name="P73" style:family="paragraph" style:parent-style-name="Standard">
      <style:text-properties fo:font-size="14pt" fo:font-style="normal" style:text-underline-style="none" fo:font-weight="normal" officeooo:rsid="010ed4f2" officeooo:paragraph-rsid="010ed4f2" style:font-size-asian="14pt" style:font-style-asian="normal" style:font-weight-asian="normal" style:font-size-complex="14pt" style:font-style-complex="normal" style:font-weight-complex="normal"/>
    </style:style>
    <style:style style:name="P74" style:family="paragraph" style:parent-style-name="Standard">
      <style:text-properties fo:font-size="14pt" style:text-underline-style="none" fo:font-weight="normal" officeooo:rsid="010ed4f2" officeooo:paragraph-rsid="010ed4f2" style:font-size-asian="14pt" style:font-weight-asian="normal" style:font-size-complex="14pt" style:font-weight-complex="normal"/>
    </style:style>
    <style:style style:name="P75" style:family="paragraph" style:parent-style-name="Standard">
      <style:paragraph-properties fo:line-height="100%" fo:text-align="left" style:justify-single-word="false"/>
      <style:text-properties officeooo:paragraph-rsid="01103c6e"/>
    </style:style>
    <style:style style:name="P76" style:family="paragraph" style:parent-style-name="Standard">
      <style:text-properties fo:font-size="14pt" style:text-underline-style="none" fo:font-weight="normal" officeooo:rsid="010ed4f2" officeooo:paragraph-rsid="0116937c" style:font-size-asian="14pt" style:font-weight-asian="normal" style:font-size-complex="14pt" style:font-weight-complex="normal"/>
    </style:style>
    <style:style style:name="P77" style:family="paragraph" style:parent-style-name="Standard">
      <style:text-properties fo:font-size="14pt" style:text-underline-style="none" fo:font-weight="normal" officeooo:rsid="010ed4f2" officeooo:paragraph-rsid="011bd7e6" style:font-size-asian="14pt" style:font-weight-asian="normal" style:font-size-complex="14pt" style:font-weight-complex="normal"/>
    </style:style>
    <style:style style:name="P78" style:family="paragraph" style:parent-style-name="Standard">
      <style:text-properties fo:font-size="14pt" style:text-underline-style="none" fo:font-weight="normal" officeooo:rsid="00536614" officeooo:paragraph-rsid="0119cdd2" style:font-size-asian="14pt" style:font-weight-asian="normal" style:font-size-complex="14pt" style:font-weight-complex="normal"/>
    </style:style>
    <style:style style:name="P79" style:family="paragraph" style:parent-style-name="Standard">
      <style:text-properties fo:font-size="14pt" style:text-underline-style="none" fo:font-weight="normal" officeooo:rsid="010ed4f2" officeooo:paragraph-rsid="0119cdd2" style:font-size-asian="14pt" style:font-weight-asian="normal" style:font-size-complex="14pt" style:font-weight-complex="normal"/>
    </style:style>
    <style:style style:name="P80" style:family="paragraph" style:parent-style-name="Standard">
      <style:text-properties fo:font-size="14pt" officeooo:rsid="00536614" officeooo:paragraph-rsid="011d6212" style:font-size-asian="14pt" style:font-size-complex="14pt"/>
    </style:style>
    <style:style style:name="P81" style:family="paragraph" style:parent-style-name="Standard">
      <style:text-properties fo:font-size="14pt" style:text-underline-style="none" fo:font-weight="normal" officeooo:rsid="01116b94" officeooo:paragraph-rsid="01116b94" style:font-size-asian="14pt" style:font-weight-asian="normal" style:font-size-complex="14pt" style:font-weight-complex="normal"/>
    </style:style>
    <style:style style:name="P82" style:family="paragraph" style:parent-style-name="Standard">
      <style:text-properties fo:font-size="12pt" style:text-underline-style="none" fo:font-weight="normal" officeooo:rsid="01116b94" officeooo:paragraph-rsid="01116b94" style:font-size-asian="12pt" style:font-weight-asian="normal" style:font-size-complex="12pt" style:font-weight-complex="normal"/>
    </style:style>
    <style:style style:name="P83" style:family="paragraph" style:parent-style-name="Standard">
      <style:text-properties fo:font-size="12pt" style:text-underline-style="none" fo:font-weight="normal" officeooo:rsid="010ed4f2" officeooo:paragraph-rsid="010ed4f2" style:font-size-asian="12pt" style:font-weight-asian="normal" style:font-size-complex="12pt" style:font-weight-complex="normal"/>
    </style:style>
    <style:style style:name="P84" style:family="paragraph" style:parent-style-name="Standard" style:master-page-name="">
      <loext:graphic-properties draw:fill="none"/>
      <style:paragraph-properties fo:margin-left="0cm" fo:margin-right="-0.801cm" fo:text-indent="0cm" style:auto-text-indent="false" style:page-number="auto" fo:background-color="transparent"/>
      <style:text-properties fo:font-size="12pt" style:text-underline-style="none" fo:font-weight="normal" officeooo:rsid="010ed4f2" officeooo:paragraph-rsid="010ed4f2" style:font-size-asian="12pt" style:font-weight-asian="normal" style:font-size-complex="12pt" style:font-weight-complex="normal"/>
    </style:style>
    <style:style style:name="P85" style:family="paragraph" style:parent-style-name="Standard">
      <loext:graphic-properties draw:fill="none"/>
      <style:paragraph-properties fo:margin-left="0cm" fo:margin-right="-0.801cm" fo:text-indent="0cm" style:auto-text-indent="false" fo:background-color="transparent"/>
      <style:text-properties fo:font-size="12pt" style:text-underline-style="none" fo:font-weight="normal" officeooo:rsid="010ed4f2" officeooo:paragraph-rsid="010ed4f2" style:font-size-asian="12pt" style:font-weight-asian="normal" style:font-size-complex="12pt" style:font-weight-complex="normal"/>
    </style:style>
    <style:style style:name="P86" style:family="paragraph" style:parent-style-name="Standard">
      <style:text-properties fo:font-size="14pt" style:text-underline-style="solid" style:text-underline-width="auto" style:text-underline-color="font-color" fo:font-weight="bold" officeooo:rsid="011e0191" officeooo:paragraph-rsid="011e0191" style:font-size-asian="14pt" style:font-weight-asian="bold" style:font-size-complex="14pt" style:font-weight-complex="bold"/>
    </style:style>
    <style:style style:name="P87" style:family="paragraph" style:parent-style-name="Standard">
      <style:text-properties fo:font-size="14pt" officeooo:rsid="00536614" officeooo:paragraph-rsid="011e0191" style:font-size-asian="14pt" style:font-size-complex="14pt"/>
    </style:style>
    <style:style style:name="P88" style:family="paragraph" style:parent-style-name="Standard">
      <style:text-properties fo:font-size="14pt" style:text-underline-style="solid" style:text-underline-width="auto" style:text-underline-color="font-color" fo:font-weight="bold" officeooo:rsid="011e0191" officeooo:paragraph-rsid="0121ec60" style:font-size-asian="14pt" style:font-weight-asian="bold" style:font-size-complex="14pt" style:font-weight-complex="bold"/>
    </style:style>
    <style:style style:name="P89" style:family="paragraph" style:parent-style-name="Standard">
      <style:text-properties fo:font-size="14pt" style:text-underline-style="solid" style:text-underline-width="auto" style:text-underline-color="font-color" fo:font-weight="bold" officeooo:rsid="0122da7f" officeooo:paragraph-rsid="0122da7f" style:font-size-asian="14pt" style:font-weight-asian="bold" style:font-size-complex="14pt" style:font-weight-complex="bold"/>
    </style:style>
    <style:style style:name="P90" style:family="paragraph" style:parent-style-name="Standard">
      <style:text-properties officeooo:paragraph-rsid="0122da7f"/>
    </style:style>
    <style:style style:name="P91" style:family="paragraph" style:parent-style-name="Standard">
      <style:text-properties fo:font-variant="normal" fo:text-transform="none" fo:color="#000000" loext:opacity="100%" style:font-name="apple-system" fo:font-size="12.75pt" fo:letter-spacing="normal" fo:font-style="normal" style:text-underline-style="none" fo:font-weight="normal" officeooo:paragraph-rsid="0122da7f" loext:padding="0cm" loext:border="none"/>
    </style:style>
    <style:style style:name="P92" style:family="paragraph" style:parent-style-name="Standard">
      <style:text-properties fo:color="#000000" loext:opacity="100%" style:font-name="apple-system" fo:font-size="12.75pt" officeooo:paragraph-rsid="0122da7f"/>
    </style:style>
    <style:style style:name="P93" style:family="paragraph" style:parent-style-name="Standard">
      <style:text-properties fo:font-size="14pt" officeooo:rsid="00536614" officeooo:paragraph-rsid="0121ec60" style:font-size-asian="14pt" style:font-size-complex="14pt"/>
    </style:style>
    <style:style style:name="P94" style:family="paragraph" style:parent-style-name="Standard">
      <style:text-properties fo:font-size="14pt" style:text-underline-style="solid" style:text-underline-width="auto" style:text-underline-color="font-color" fo:font-weight="bold" officeooo:rsid="01365771" officeooo:paragraph-rsid="01365771" style:font-size-asian="14pt" style:font-weight-asian="bold" style:font-size-complex="14pt" style:font-weight-complex="bold"/>
    </style:style>
    <style:style style:name="P95" style:family="paragraph" style:parent-style-name="Standard">
      <style:text-properties fo:font-size="14pt" style:text-underline-style="solid" style:text-underline-width="auto" style:text-underline-color="font-color" fo:font-weight="bold" officeooo:rsid="011e0191" officeooo:paragraph-rsid="0137b2c0" style:font-size-asian="14pt" style:font-weight-asian="bold" style:font-size-complex="14pt" style:font-weight-complex="bold"/>
    </style:style>
    <style:style style:name="P96" style:family="paragraph" style:parent-style-name="Standard">
      <style:text-properties fo:font-size="14pt" officeooo:paragraph-rsid="0137b2c0" style:font-size-asian="14pt" style:font-size-complex="14pt"/>
    </style:style>
    <style:style style:name="P97" style:family="paragraph" style:parent-style-name="Standard">
      <style:text-properties fo:font-size="14pt" style:text-underline-style="solid" style:text-underline-width="auto" style:text-underline-color="font-color" fo:font-weight="bold" officeooo:paragraph-rsid="0137b2c0" style:font-size-asian="14pt" style:font-weight-asian="bold" style:font-size-complex="14pt" style:font-weight-complex="bold"/>
    </style:style>
    <style:style style:name="P98" style:family="paragraph" style:parent-style-name="Standard">
      <style:text-properties fo:font-size="14pt" style:text-underline-style="solid" style:text-underline-width="auto" style:text-underline-color="font-color" fo:font-weight="bold" officeooo:paragraph-rsid="0154a658" style:font-size-asian="14pt" style:font-weight-asian="bold" style:font-size-complex="14pt" style:font-weight-complex="bold"/>
    </style:style>
    <style:style style:name="P99" style:family="paragraph" style:parent-style-name="Standard">
      <style:text-properties fo:font-size="14pt" fo:font-weight="normal" officeooo:rsid="013aef96" officeooo:paragraph-rsid="01395896" style:font-size-asian="14pt" style:font-weight-asian="normal" style:font-size-complex="14pt" style:font-weight-complex="normal"/>
    </style:style>
    <style:style style:name="P100" style:family="paragraph" style:parent-style-name="Standard">
      <style:text-properties fo:font-size="14pt" style:text-underline-style="solid" style:text-underline-width="auto" style:text-underline-color="font-color" fo:font-weight="bold" officeooo:rsid="0154a658" officeooo:paragraph-rsid="0154a658" style:font-size-asian="14pt" style:font-weight-asian="bold" style:font-size-complex="14pt" style:font-weight-complex="bold"/>
    </style:style>
    <style:style style:name="P101" style:family="paragraph" style:parent-style-name="Standard">
      <style:text-properties fo:font-size="14pt" style:text-underline-style="none" fo:font-weight="normal" officeooo:rsid="0154a658" officeooo:paragraph-rsid="0154a658" style:font-size-asian="14pt" style:font-weight-asian="normal" style:font-size-complex="14pt" style:font-weight-complex="normal"/>
    </style:style>
    <style:style style:name="P102" style:family="paragraph" style:parent-style-name="Standard">
      <style:text-properties fo:font-size="14pt" style:text-underline-style="solid" style:text-underline-width="auto" style:text-underline-color="font-color" fo:font-weight="bold" officeooo:rsid="015669e3" officeooo:paragraph-rsid="015669e3" style:font-size-asian="14pt" style:font-weight-asian="bold" style:font-size-complex="14pt" style:font-weight-complex="bold"/>
    </style:style>
    <style:style style:name="P103" style:family="paragraph" style:parent-style-name="Standard">
      <style:text-properties fo:font-size="14pt" style:text-underline-style="none" fo:font-weight="normal" officeooo:rsid="015669e3" officeooo:paragraph-rsid="015669e3" style:font-size-asian="14pt" style:font-weight-asian="normal" style:font-size-complex="14pt" style:font-weight-complex="normal"/>
    </style:style>
    <style:style style:name="T1" style:family="text">
      <style:text-properties officeooo:rsid="003d65c2"/>
    </style:style>
    <style:style style:name="T2" style:family="text">
      <style:text-properties fo:font-weight="bold" style:font-weight-asian="bold" style:font-weight-complex="bold"/>
    </style:style>
    <style:style style:name="T3" style:family="text">
      <style:text-properties officeooo:rsid="01036186"/>
    </style:style>
    <style:style style:name="T4" style:family="text">
      <style:text-properties fo:color="#000000" loext:opacity="100%" officeooo:rsid="014e7ba1"/>
    </style:style>
    <style:style style:name="T5" style:family="text">
      <style:text-properties officeooo:rsid="001a75a5"/>
    </style:style>
    <style:style style:name="T6" style:family="text">
      <style:text-properties officeooo:rsid="00207a78"/>
    </style:style>
    <style:style style:name="T7" style:family="text">
      <style:text-properties officeooo:rsid="0020f617"/>
    </style:style>
    <style:style style:name="T8" style:family="text">
      <style:text-properties officeooo:rsid="0027aa37"/>
    </style:style>
    <style:style style:name="T9" style:family="text">
      <style:text-properties officeooo:rsid="0029b3a4"/>
    </style:style>
    <style:style style:name="T10" style:family="text">
      <style:text-properties officeooo:rsid="00368d13"/>
    </style:style>
    <style:style style:name="T11" style:family="text">
      <style:text-properties officeooo:rsid="0029a0d0"/>
    </style:style>
    <style:style style:name="T12" style:family="text">
      <style:text-properties officeooo:rsid="002d3b7c"/>
    </style:style>
    <style:style style:name="T13" style:family="text">
      <style:text-properties officeooo:rsid="003eb4a5"/>
    </style:style>
    <style:style style:name="T14" style:family="text">
      <style:text-properties fo:font-size="14pt" style:text-underline-style="solid" style:text-underline-width="auto" style:text-underline-color="font-color" fo:font-weight="bold" officeooo:rsid="003eb4a5" style:font-size-asian="14pt" style:font-weight-asian="bold" style:font-size-complex="14pt" style:font-weight-complex="bold"/>
    </style:style>
    <style:style style:name="T15" style:family="text">
      <style:text-properties fo:color="#000000" loext:opacity="100%" fo:font-size="14pt" style:text-underline-style="solid" style:text-underline-width="auto" style:text-underline-color="font-color" fo:font-weight="bold" officeooo:rsid="014e7ba1" style:font-size-asian="14pt" style:font-weight-asian="bold" style:font-size-complex="14pt" style:font-weight-complex="bold"/>
    </style:style>
    <style:style style:name="T16" style:family="text">
      <style:text-properties officeooo:rsid="0043070d"/>
    </style:style>
    <style:style style:name="T17" style:family="text">
      <style:text-properties officeooo:rsid="00484b3b"/>
    </style:style>
    <style:style style:name="T18" style:family="text">
      <style:text-properties officeooo:rsid="00494f01"/>
    </style:style>
    <style:style style:name="T19" style:family="text">
      <style:text-properties officeooo:rsid="0049a7e9"/>
    </style:style>
    <style:style style:name="T20" style:family="text">
      <style:text-properties fo:font-size="14pt" style:text-underline-style="none" fo:font-weight="normal" officeooo:rsid="001a75a5" style:font-size-asian="14pt" style:font-weight-asian="normal" style:font-size-complex="14pt" style:font-weight-complex="normal"/>
    </style:style>
    <style:style style:name="T21" style:family="text">
      <style:text-properties fo:font-size="14pt" style:text-underline-style="none" fo:font-weight="normal" officeooo:rsid="0049a7e9" style:font-size-asian="14pt" style:font-weight-asian="normal" style:font-size-complex="14pt" style:font-weight-complex="normal"/>
    </style:style>
    <style:style style:name="T22" style:family="text">
      <style:text-properties officeooo:rsid="004b7307"/>
    </style:style>
    <style:style style:name="T23" style:family="text">
      <style:text-properties officeooo:rsid="001f96f7"/>
    </style:style>
    <style:style style:name="T24" style:family="text">
      <style:text-properties officeooo:rsid="00265bb2"/>
    </style:style>
    <style:style style:name="T25" style:family="text">
      <style:text-properties officeooo:rsid="003224b4"/>
    </style:style>
    <style:style style:name="T26" style:family="text">
      <style:text-properties fo:font-size="14pt" fo:font-weight="bold" officeooo:rsid="003eb4a5" style:font-size-asian="14pt" style:font-weight-asian="bold" style:font-size-complex="14pt" style:font-weight-complex="bold"/>
    </style:style>
    <style:style style:name="T27" style:family="text">
      <style:text-properties fo:color="#000000" loext:opacity="100%" fo:font-size="14pt" fo:font-weight="bold" officeooo:rsid="014e7ba1" style:font-size-asian="14pt" style:font-weight-asian="bold" style:font-size-complex="14pt" style:font-weight-complex="bold"/>
    </style:style>
    <style:style style:name="T28" style:family="text">
      <style:text-properties officeooo:rsid="00332b14"/>
    </style:style>
    <style:style style:name="T29" style:family="text">
      <style:text-properties officeooo:rsid="0034240c"/>
    </style:style>
    <style:style style:name="T30" style:family="text">
      <style:text-properties officeooo:rsid="0035b313"/>
    </style:style>
    <style:style style:name="T31" style:family="text">
      <style:text-properties officeooo:rsid="00360159"/>
    </style:style>
    <style:style style:name="T32" style:family="text">
      <style:text-properties fo:font-size="14pt" style:text-underline-style="none" fo:font-weight="normal" officeooo:rsid="0041eca1" style:font-size-asian="14pt" style:font-weight-asian="normal" style:font-size-complex="14pt" style:font-weight-complex="normal"/>
    </style:style>
    <style:style style:name="T33" style:family="text">
      <style:text-properties fo:font-size="14pt" style:font-size-asian="14pt" style:font-size-complex="14pt"/>
    </style:style>
    <style:style style:name="T34" style:family="text">
      <style:text-properties officeooo:rsid="003c0de7"/>
    </style:style>
    <style:style style:name="T35" style:family="text">
      <style:text-properties officeooo:rsid="003de83f"/>
    </style:style>
    <style:style style:name="T36" style:family="text">
      <style:text-properties officeooo:rsid="00382f12"/>
    </style:style>
    <style:style style:name="T37" style:family="text">
      <style:text-properties officeooo:rsid="00394983"/>
    </style:style>
    <style:style style:name="T38" style:family="text">
      <style:text-properties officeooo:rsid="003b3012"/>
    </style:style>
    <style:style style:name="T39" style:family="text">
      <style:text-properties officeooo:rsid="003fa773"/>
    </style:style>
    <style:style style:name="T40" style:family="text">
      <style:text-properties officeooo:rsid="00c9f557"/>
    </style:style>
    <style:style style:name="T41" style:family="text">
      <style:text-properties officeooo:rsid="00caadc3"/>
    </style:style>
    <style:style style:name="T42" style:family="text">
      <style:text-properties officeooo:rsid="00cb3954"/>
    </style:style>
    <style:style style:name="T43" style:family="text">
      <style:text-properties officeooo:rsid="00cbb31c"/>
    </style:style>
    <style:style style:name="T44" style:family="text">
      <style:text-properties officeooo:rsid="00a28117"/>
    </style:style>
    <style:style style:name="T45" style:family="text">
      <style:text-properties officeooo:rsid="00774bde"/>
    </style:style>
    <style:style style:name="T46" style:family="text">
      <style:text-properties officeooo:rsid="0108b252"/>
    </style:style>
    <style:style style:name="T47" style:family="text">
      <style:text-properties officeooo:rsid="00405303"/>
    </style:style>
    <style:style style:name="T48" style:family="text">
      <style:text-properties officeooo:rsid="0043e498"/>
    </style:style>
    <style:style style:name="T49" style:family="text">
      <style:text-properties officeooo:rsid="00ccbbe4"/>
    </style:style>
    <style:style style:name="T50" style:family="text">
      <style:text-properties officeooo:rsid="00461200"/>
    </style:style>
    <style:style style:name="T51" style:family="text">
      <style:text-properties officeooo:rsid="00472c88"/>
    </style:style>
    <style:style style:name="T52" style:family="text">
      <style:text-properties officeooo:rsid="00486512"/>
    </style:style>
    <style:style style:name="T53" style:family="text">
      <style:text-properties officeooo:rsid="0048cf06"/>
    </style:style>
    <style:style style:name="T54" style:family="text">
      <style:text-properties officeooo:rsid="0048ed65"/>
    </style:style>
    <style:style style:name="T55" style:family="text">
      <style:text-properties officeooo:rsid="0055003f"/>
    </style:style>
    <style:style style:name="T56" style:family="text">
      <style:text-properties fo:font-size="12pt" style:text-underline-style="none" fo:font-weight="normal" style:font-size-asian="12pt" style:font-weight-asian="normal" style:font-size-complex="12pt" style:font-weight-complex="normal"/>
    </style:style>
    <style:style style:name="T57" style:family="text">
      <style:text-properties fo:font-size="12pt" style:text-underline-style="none" fo:font-weight="normal" officeooo:rsid="0048ed65" style:font-size-asian="12pt" style:font-weight-asian="normal" style:font-size-complex="12pt" style:font-weight-complex="normal"/>
    </style:style>
    <style:style style:name="T58" style:family="text">
      <style:text-properties officeooo:rsid="007601d2"/>
    </style:style>
    <style:style style:name="T59" style:family="text">
      <style:text-properties officeooo:rsid="00af32bf"/>
    </style:style>
    <style:style style:name="T60" style:family="text">
      <style:text-properties officeooo:rsid="00acb536"/>
    </style:style>
    <style:style style:name="T61" style:family="text">
      <style:text-properties officeooo:rsid="00b0cf0f"/>
    </style:style>
    <style:style style:name="T62" style:family="text">
      <style:text-properties officeooo:rsid="004c004a"/>
    </style:style>
    <style:style style:name="T63" style:family="text">
      <style:text-properties officeooo:rsid="004c86ba"/>
    </style:style>
    <style:style style:name="T64" style:family="text">
      <style:text-properties fo:font-size="12pt" style:text-underline-style="none" fo:font-weight="normal" officeooo:rsid="0055003f" style:font-size-asian="12pt" style:font-weight-asian="normal" style:font-size-complex="12pt" style:font-weight-complex="normal"/>
    </style:style>
    <style:style style:name="T65" style:family="text">
      <style:text-properties officeooo:rsid="0067a1fb"/>
    </style:style>
    <style:style style:name="T66" style:family="text">
      <style:text-properties officeooo:rsid="006e07cc"/>
    </style:style>
    <style:style style:name="T67" style:family="text">
      <style:text-properties officeooo:rsid="0072cd46"/>
    </style:style>
    <style:style style:name="T68" style:family="text">
      <style:text-properties officeooo:rsid="0073ad25"/>
    </style:style>
    <style:style style:name="T69" style:family="text">
      <style:text-properties officeooo:rsid="00747c1b"/>
    </style:style>
    <style:style style:name="T70" style:family="text">
      <style:text-properties officeooo:rsid="0085b0b3"/>
    </style:style>
    <style:style style:name="T71" style:family="text">
      <style:text-properties officeooo:rsid="0086eacb"/>
    </style:style>
    <style:style style:name="T72" style:family="text">
      <style:text-properties officeooo:rsid="008c38b7"/>
    </style:style>
    <style:style style:name="T73" style:family="text">
      <style:text-properties officeooo:rsid="008e69a5"/>
    </style:style>
    <style:style style:name="T74" style:family="text">
      <style:text-properties officeooo:rsid="0090040e"/>
    </style:style>
    <style:style style:name="T75" style:family="text">
      <style:text-properties officeooo:rsid="00919a47"/>
    </style:style>
    <style:style style:name="T76" style:family="text">
      <style:text-properties officeooo:rsid="00948639"/>
    </style:style>
    <style:style style:name="T77" style:family="text">
      <style:text-properties officeooo:rsid="00961e19"/>
    </style:style>
    <style:style style:name="T78" style:family="text">
      <style:text-properties officeooo:rsid="0096f7bf"/>
    </style:style>
    <style:style style:name="T79" style:family="text">
      <style:text-properties officeooo:rsid="00989fee"/>
    </style:style>
    <style:style style:name="T80" style:family="text">
      <style:text-properties officeooo:rsid="009a0d0d"/>
    </style:style>
    <style:style style:name="T81" style:family="text">
      <style:text-properties officeooo:rsid="009c5efd"/>
    </style:style>
    <style:style style:name="T82" style:family="text">
      <style:text-properties officeooo:rsid="009d5f20"/>
    </style:style>
    <style:style style:name="T83" style:family="text">
      <style:text-properties officeooo:rsid="009f7abf"/>
    </style:style>
    <style:style style:name="T84" style:family="text">
      <style:text-properties officeooo:rsid="00a1b714"/>
    </style:style>
    <style:style style:name="T85" style:family="text">
      <style:text-properties officeooo:rsid="00a3a669"/>
    </style:style>
    <style:style style:name="T86" style:family="text">
      <style:text-properties officeooo:rsid="00a3d3d6"/>
    </style:style>
    <style:style style:name="T87" style:family="text">
      <style:text-properties officeooo:rsid="00a5fe3e"/>
    </style:style>
    <style:style style:name="T88" style:family="text">
      <style:text-properties officeooo:rsid="00a76d86"/>
    </style:style>
    <style:style style:name="T89" style:family="text">
      <style:text-properties officeooo:rsid="00418704"/>
    </style:style>
    <style:style style:name="T90" style:family="text">
      <style:text-properties officeooo:rsid="0042b2cd"/>
    </style:style>
    <style:style style:name="T91" style:family="text">
      <style:text-properties fo:font-size="12pt" style:text-underline-style="none" fo:font-weight="normal" officeooo:rsid="004dbcc7" style:font-size-asian="12pt" style:font-weight-asian="normal" style:font-size-complex="12pt" style:font-weight-complex="normal"/>
    </style:style>
    <style:style style:name="T92" style:family="text">
      <style:text-properties officeooo:rsid="0064179e"/>
    </style:style>
    <style:style style:name="T93" style:family="text">
      <style:text-properties officeooo:rsid="00ba1c6f"/>
    </style:style>
    <style:style style:name="T94" style:family="text">
      <style:text-properties officeooo:rsid="00642fe4"/>
    </style:style>
    <style:style style:name="T95" style:family="text">
      <style:text-properties officeooo:rsid="00cf8916"/>
    </style:style>
    <style:style style:name="T96" style:family="text">
      <style:text-properties officeooo:rsid="00d26bf6"/>
    </style:style>
    <style:style style:name="T97" style:family="text">
      <style:text-properties officeooo:rsid="00d41c26"/>
    </style:style>
    <style:style style:name="T98" style:family="text">
      <style:text-properties officeooo:rsid="00d497a1"/>
    </style:style>
    <style:style style:name="T99" style:family="text">
      <style:text-properties officeooo:rsid="00d5934b"/>
    </style:style>
    <style:style style:name="T100" style:family="text">
      <style:text-properties officeooo:rsid="00ef8135"/>
    </style:style>
    <style:style style:name="T101" style:family="text">
      <style:text-properties fo:font-size="12pt" style:text-underline-style="none" fo:font-weight="normal" officeooo:rsid="0041eca1" style:font-size-asian="12pt" style:font-weight-asian="normal" style:font-size-complex="12pt" style:font-weight-complex="normal"/>
    </style:style>
    <style:style style:name="T102" style:family="text">
      <style:text-properties fo:font-size="14pt" style:text-underline-style="none" fo:font-weight="normal" style:font-size-asian="14pt" style:font-weight-asian="normal" style:font-size-complex="14pt" style:font-weight-complex="normal"/>
    </style:style>
    <style:style style:name="T103" style:family="text">
      <style:text-properties officeooo:rsid="00f219b8"/>
    </style:style>
    <style:style style:name="T104" style:family="text">
      <style:text-properties officeooo:rsid="00f3296c"/>
    </style:style>
    <style:style style:name="T105" style:family="text">
      <style:text-properties fo:font-size="14pt" style:text-underline-style="none" fo:font-weight="bold" officeooo:rsid="0041eca1" style:font-size-asian="14pt" style:font-weight-asian="bold" style:font-size-complex="14pt" style:font-weight-complex="bold"/>
    </style:style>
    <style:style style:name="T106" style:family="text">
      <style:text-properties fo:font-size="14pt" style:text-underline-style="none" fo:font-weight="normal" officeooo:rsid="00f4fa24" style:font-size-asian="14pt" style:font-weight-asian="normal" style:font-size-complex="14pt" style:font-weight-complex="normal"/>
    </style:style>
    <style:style style:name="T107" style:family="text">
      <style:text-properties officeooo:rsid="00f6c63b"/>
    </style:style>
    <style:style style:name="T108" style:family="text">
      <style:text-properties officeooo:rsid="00f6a977"/>
    </style:style>
    <style:style style:name="T109" style:family="text">
      <style:text-properties officeooo:rsid="014e7ba1"/>
    </style:style>
    <style:style style:name="T110" style:family="text">
      <style:text-properties fo:font-size="14pt" style:text-underline-style="none" fo:font-weight="normal" officeooo:rsid="00fbb4f6" style:font-size-asian="14pt" style:font-weight-asian="normal" style:font-size-complex="14pt" style:font-weight-complex="normal"/>
    </style:style>
    <style:style style:name="T111" style:family="text">
      <style:text-properties officeooo:rsid="00fe5e8f"/>
    </style:style>
    <style:style style:name="T112" style:family="text">
      <style:text-properties officeooo:rsid="00fda6ea"/>
    </style:style>
    <style:style style:name="T113" style:family="text">
      <style:text-properties officeooo:rsid="010d23fa"/>
    </style:style>
    <style:style style:name="T114" style:family="text">
      <style:text-properties officeooo:rsid="011154e4"/>
    </style:style>
    <style:style style:name="T115" style:family="text">
      <style:text-properties fo:font-style="normal" style:font-style-asian="normal" style:font-style-complex="normal"/>
    </style:style>
    <style:style style:name="T116" style:family="text">
      <style:text-properties fo:font-style="normal" officeooo:rsid="005fc583" style:font-style-asian="normal" style:font-style-complex="normal"/>
    </style:style>
    <style:style style:name="T117" style:family="text">
      <style:text-properties fo:font-size="12pt" style:font-size-asian="12pt" style:font-size-complex="12pt"/>
    </style:style>
    <style:style style:name="T118" style:family="text">
      <style:text-properties fo:font-variant="normal" fo:text-transform="none" style:use-window-font-color="true" loext:opacity="0%" fo:font-size="14pt" fo:letter-spacing="normal" fo:font-style="normal" style:text-underline-style="none" style:font-size-asian="14pt" style:font-size-complex="14pt"/>
    </style:style>
    <style:style style:name="T119" style:family="text">
      <style:text-properties fo:font-variant="normal" fo:text-transform="none" style:use-window-font-color="true" loext:opacity="0%" fo:letter-spacing="normal" fo:font-style="normal" style:text-underline-style="none"/>
    </style:style>
    <style:style style:name="T120" style:family="text">
      <style:text-properties fo:font-variant="normal" fo:text-transform="none" style:use-window-font-color="true" loext:opacity="0%" fo:letter-spacing="normal" fo:font-style="normal" style:text-underline-style="none" officeooo:rsid="01103c6e"/>
    </style:style>
    <style:style style:name="T121" style:family="text">
      <style:text-properties officeooo:rsid="00536614"/>
    </style:style>
    <style:style style:name="T122" style:family="text">
      <style:text-properties fo:color="#ff0000" loext:opacity="100%" fo:font-size="12pt" officeooo:rsid="0117f4c1" style:font-size-asian="12pt" style:font-size-complex="12pt"/>
    </style:style>
    <style:style style:name="T123" style:family="text">
      <style:text-properties fo:color="#ff0000" loext:opacity="100%" fo:font-size="12pt" officeooo:rsid="0116937c" style:font-size-asian="12pt" style:font-size-complex="12pt"/>
    </style:style>
    <style:style style:name="T124" style:family="text">
      <style:text-properties fo:color="#ff0000" loext:opacity="100%" fo:font-size="12pt" officeooo:rsid="011bd7e6" style:font-size-asian="12pt" style:font-size-complex="12pt"/>
    </style:style>
    <style:style style:name="T125" style:family="text">
      <style:text-properties officeooo:rsid="013a0b9a"/>
    </style:style>
    <style:style style:name="T126" style:family="text">
      <style:text-properties officeooo:rsid="01116b94"/>
    </style:style>
    <style:style style:name="T127" style:family="text">
      <style:text-properties fo:font-size="12pt" officeooo:rsid="01116b94" style:font-size-asian="12pt" style:font-size-complex="12pt"/>
    </style:style>
    <style:style style:name="T128" style:family="text">
      <style:text-properties officeooo:rsid="0112bc80"/>
    </style:style>
    <style:style style:name="T129" style:family="text">
      <style:text-properties officeooo:rsid="011fe4b6"/>
    </style:style>
    <style:style style:name="T130" style:family="text">
      <style:text-properties officeooo:rsid="0121ec60"/>
    </style:style>
    <style:style style:name="T131" style:family="text">
      <style:text-properties fo:color="#000000" loext:opacity="100%" fo:font-size="14pt" style:text-underline-style="none" fo:font-weight="bold" officeooo:rsid="0122da7f" style:font-size-asian="14pt" style:font-weight-asian="bold" style:font-size-complex="14pt" style:font-weight-complex="bold"/>
    </style:style>
    <style:style style:name="T132" style:family="text">
      <style:text-properties fo:font-variant="normal" fo:text-transform="none" fo:color="#000000" loext:opacity="100%" fo:letter-spacing="normal" style:text-underline-style="none"/>
    </style:style>
    <style:style style:name="T133" style:family="text">
      <style:text-properties fo:font-variant="normal" fo:text-transform="none" fo:color="#000000" loext:opacity="100%" style:font-name="apple-system" fo:font-size="12.75pt" fo:letter-spacing="normal" fo:font-style="normal" style:text-underline-style="none" fo:font-weight="normal" loext:padding="0cm" loext:border="none"/>
    </style:style>
    <style:style style:name="T134" style:family="text">
      <style:text-properties fo:font-variant="normal" fo:text-transform="none" fo:color="#000000" loext:opacity="100%" style:font-name="apple-system" fo:font-size="12.75pt" fo:letter-spacing="normal" fo:font-style="normal" style:text-underline-style="none" fo:font-weight="normal" officeooo:rsid="0122da7f" loext:padding="0cm" loext:border="none"/>
    </style:style>
    <style:style style:name="T135" style:family="text">
      <style:text-properties officeooo:rsid="0123ef1a"/>
    </style:style>
    <style:style style:name="T136" style:family="text">
      <style:text-properties fo:font-variant="normal" fo:text-transform="none" fo:letter-spacing="normal" fo:font-style="normal" style:text-underline-style="none" fo:font-weight="normal" loext:padding="0cm" loext:border="none"/>
    </style:style>
    <style:style style:name="T137" style:family="text">
      <style:text-properties officeooo:rsid="012d35c3"/>
    </style:style>
    <style:style style:name="T138" style:family="text">
      <style:text-properties officeooo:rsid="01301462"/>
    </style:style>
    <style:style style:name="T139" style:family="text">
      <style:text-properties officeooo:rsid="0131a16c"/>
    </style:style>
    <style:style style:name="T140" style:family="text">
      <style:text-properties officeooo:rsid="01226ee2"/>
    </style:style>
    <style:style style:name="T141" style:family="text">
      <style:text-properties officeooo:rsid="0151a251"/>
    </style:style>
    <style:style style:name="T142" style:family="text">
      <style:text-properties officeooo:rsid="014fe51d"/>
    </style:style>
    <style:style style:name="T143" style:family="text">
      <style:text-properties officeooo:rsid="015303d5"/>
    </style:style>
    <style:style style:name="T144" style:family="text">
      <style:text-properties officeooo:rsid="0154a658"/>
    </style:style>
    <style:style style:name="T145" style:family="text">
      <style:text-properties officeooo:rsid="015669e3"/>
    </style:style>
    <style:style style:name="T146" style:family="text">
      <style:text-properties officeooo:rsid="015825fa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1"><text:span text:style-name="T1">E</text:span>n el siguiente enlace, se puede descargar el archivo sin instalación del antivirus de Kaspersky.</text:p>
      <text:p text:style-name="P1">Tiene versión para Windows, con el archivo en nuestra computadora, haces botón derecho y en propiedades lo marcas como ejecutable en la pestaña “Permisos” y lo ejecutas.</text:p>
      <text:p text:style-name="P2"><text:s/></text:p>
      <text:p text:style-name="P3"><text:a xlink:type="simple" xlink:href="https://www.kaspersky.es/downloads/free-virus-removal-tool" text:style-name="Internet_20_link" text:visited-style-name="Visited_20_Internet_20_Link"><text:span text:style-name="T2">https://www.kaspersky.es/downloads/free-virus-removal-tool</text:span></text:a></text:p>
      <text:p text:style-name="P3"/>
      <text:p text:style-name="P4"/>
      <text:p text:style-name="P5">************************************************************************************************************</text:p>
      <text:p text:style-name="P6"/>
      <text:p text:style-name="P7">1.1v</text:p>
      <text:p text:style-name="P8"><text:span text:style-name="T3">Programas </text:span><text:span text:style-name="T4">instalados</text:span>:</text:p>
      <text:p text:style-name="P9">- WebHTTrack</text:p>
      <text:p text:style-name="P10"><text:span text:style-name="T5">- </text:span>HydraPaper</text:p>
      <text:p text:style-name="P9">- <text:span text:style-name="T6">Gnome </text:span><text:span text:style-name="T7">Gm</text:span><text:span text:style-name="T6">ail</text:span></text:p>
      <text:p text:style-name="P10">- <text:span text:style-name="T8">Haptic Colors</text:span></text:p>
      <text:p text:style-name="P10">- Dolphin Emulator</text:p>
      <text:p text:style-name="P10"><text:span text:style-name="T5">- </text:span>KsystemLog</text:p>
      <text:p text:style-name="P9">- <text:span text:style-name="T9">Tor</text:span></text:p>
      <text:p text:style-name="P10"><text:span text:style-name="T5">- </text:span>Kdenlive_24.12.2_x86_64.Ap…<text:tab/></text:p>
      <text:p text:style-name="P10"><text:span text:style-name="T5">- </text:span>PcsX2_v2.0.2_x64.AppImage<text:tab/></text:p>
      <text:p text:style-name="P9">- <text:span text:style-name="T10">Audacity</text:span></text:p>
      <text:p text:style-name="P9"/>
      <text:p text:style-name="P11"><text:span text:style-name="T3">Programas d</text:span>esinstalados:</text:p>
      <text:p text:style-name="P12">- Colloid (todos)</text:p>
      <text:p text:style-name="P12">- Aretha Dark Icon<text:span text:style-name="T3">s</text:span></text:p>
      <text:p text:style-name="P12">- Vivid Dark Icons</text:p>
      <text:p text:style-name="P12">- Vivid Magna Glassy Dark Icons</text:p>
      <text:p text:style-name="P12">- <text:span text:style-name="T11">Color Flow Icons</text:span></text:p>
      <text:p text:style-name="P12">- <text:span text:style-name="T11">Sours</text:span></text:p>
      <text:p text:style-name="P12">- <text:span text:style-name="T12">Calamares</text:span></text:p>
      <text:p text:style-name="P12"/>
      <text:p text:style-name="P13"/>
      <text:p text:style-name="P7">1.2v</text:p>
      <text:p text:style-name="P14">Nuevos <text:span text:style-name="T1">escritorios</text:span>:</text:p>
      <text:p text:style-name="P9">- <text:span text:style-name="T13">IceWM</text:span></text:p>
      <text:p text:style-name="P9">- <text:span text:style-name="T13">LXQT</text:span></text:p>
      <text:p text:style-name="P15"><text:span text:style-name="T14">Programas </text:span><text:span text:style-name="T15">instalados</text:span><text:span text:style-name="T14">:</text:span></text:p>
      <text:p text:style-name="P16">- <text:span text:style-name="T13">Chrome</text:span></text:p>
      <text:p text:style-name="P16">- <text:span text:style-name="T16">RAW Therappe</text:span></text:p>
      <text:p text:style-name="P16">- <text:span text:style-name="T17">Mixx Dj. Software</text:span></text:p>
      <text:p text:style-name="P16">- <text:span text:style-name="T17">Muon ( SFTP )</text:span></text:p>
      <text:p text:style-name="P16">- <text:span text:style-name="T18">Reloj </text:span><text:span text:style-name="T19">d</text:span><text:span text:style-name="T18">espertador</text:span></text:p>
      <text:p text:style-name="P10"><text:span text:style-name="T20">- </text:span><text:span text:style-name="T21">Gestor de tareas </text:span>LXDE</text:p>
      <text:p text:style-name="P16">- <text:span text:style-name="T17">Emuladores </text:span><text:span text:style-name="T22">(48)</text:span></text:p>
      <text:p text:style-name="P17">Programas desinstalados:</text:p>
      <text:p text:style-name="P18">- Chocolate ( todos )</text:p>
      <text:p text:style-name="P18">- Crispy <text:s/>( todos )</text:p>
      <text:p text:style-name="P18">- Quake <text:s/>( todos )</text:p>
      <text:p text:style-name="P18">- FreeDM</text:p>
      <text:p text:style-name="P18">- Doomsday engine</text:p>
      <text:p text:style-name="P19"/>
      <text:p text:style-name="P7">1.3v</text:p>
      <text:p text:style-name="P14">Nuevos <text:span text:style-name="T1">escritorios</text:span>:</text:p>
      <text:p text:style-name="P20">- JWM</text:p>
      <text:p text:style-name="P21"><text:soft-page-break/>- FluxBox</text:p>
      <text:p text:style-name="P22"><text:span text:style-name="T13">Programas </text:span><text:span text:style-name="T4">instalados</text:span><text:span text:style-name="T13">:</text:span></text:p>
      <text:p text:style-name="P23">- <text:span text:style-name="T23">Tor y accesorios</text:span></text:p>
      <text:p text:style-name="P23">- <text:span text:style-name="T23">Firware updater</text:span></text:p>
      <text:p text:style-name="P23">- <text:span text:style-name="T23">FreeCAD</text:span></text:p>
      <text:p text:style-name="P23">- <text:span text:style-name="T23">Hexalate</text:span></text:p>
      <text:p text:style-name="P23">- <text:span text:style-name="T23">Selektor</text:span></text:p>
      <text:p text:style-name="P23">- <text:span text:style-name="T23">Electric</text:span></text:p>
      <text:p text:style-name="P23">- <text:span text:style-name="T23">Paint X</text:span></text:p>
      <text:p text:style-name="P23">- <text:span text:style-name="T23">4Pane</text:span></text:p>
      <text:p text:style-name="P23">- <text:span text:style-name="T23">Yuzu</text:span></text:p>
      <text:p text:style-name="P23">- <text:span text:style-name="T23">Fceux</text:span></text:p>
      <text:p text:style-name="P24">- Filelight</text:p>
      <text:p text:style-name="P23">- <text:span text:style-name="T24">FireFox</text:span></text:p>
      <text:p text:style-name="P23">- <text:span text:style-name="T24">Krename</text:span></text:p>
      <text:p text:style-name="P23">- <text:span text:style-name="T24">Darktable</text:span></text:p>
      <text:p text:style-name="P23">- <text:span text:style-name="T24">OBS Studio</text:span></text:p>
      <text:p text:style-name="P25">- Ardour7Programas nuevos:</text:p>
      <text:p text:style-name="P25">- Tor y accesorios</text:p>
      <text:p text:style-name="P25">- Firware updater</text:p>
      <text:p text:style-name="P25">- FreeCAD</text:p>
      <text:p text:style-name="P25">- Hexalate</text:p>
      <text:p text:style-name="P25">- Selektor</text:p>
      <text:p text:style-name="P25">- Electric</text:p>
      <text:p text:style-name="P25">- Paint X</text:p>
      <text:p text:style-name="P25">- 4Pane</text:p>
      <text:p text:style-name="P25">- Yuzu</text:p>
      <text:p text:style-name="P25">- Fceux</text:p>
      <text:p text:style-name="P25">- Filelight</text:p>
      <text:p text:style-name="P25">- FireFox</text:p>
      <text:p text:style-name="P25">- Krename</text:p>
      <text:p text:style-name="P25">- Darktable</text:p>
      <text:p text:style-name="P25">- OBS Studio</text:p>
      <text:p text:style-name="P25">- Ardour7</text:p>
      <text:p text:style-name="P26"/>
      <text:p text:style-name="P7">1.4v</text:p>
      <text:p text:style-name="P22"><text:span text:style-name="T13">Programas </text:span><text:span text:style-name="T4">instalados</text:span><text:span text:style-name="T13">:</text:span></text:p>
      <text:p text:style-name="P27">-- <text:span text:style-name="T25">Ciencia y matematicas</text:span></text:p>
      <text:p text:style-name="P27">-- <text:span text:style-name="T25">Desarrollo</text:span></text:p>
      <text:p text:style-name="P27">-- <text:span text:style-name="T25">Educacion</text:span></text:p>
      <text:p text:style-name="P27"/>
      <text:p text:style-name="P28">1.5v</text:p>
      <text:p text:style-name="P29"><text:span text:style-name="T26">Programas </text:span><text:span text:style-name="T27">instalados</text:span><text:span text:style-name="T26">:</text:span></text:p>
      <text:p text:style-name="P30">- <text:span text:style-name="T28">Compiz</text:span></text:p>
      <text:p text:style-name="P30">- <text:span text:style-name="T29">Editor del menu</text:span></text:p>
      <text:p text:style-name="P30">- <text:span text:style-name="T30">Wselector</text:span></text:p>
      <text:p text:style-name="P30">- <text:span text:style-name="T31">AudioTube</text:span></text:p>
      <text:p text:style-name="P30">- <text:span text:style-name="T31">Bino 3D</text:span></text:p>
      <text:p text:style-name="P30">- <text:span text:style-name="T31">Carla</text:span></text:p>
      <text:p text:style-name="P30"><text:soft-page-break/>- <text:span text:style-name="T31">Cider</text:span></text:p>
      <text:p text:style-name="P30">- <text:span text:style-name="T31">FreeTux TV</text:span></text:p>
      <text:p text:style-name="P30">- <text:span text:style-name="T31">Go2TV</text:span></text:p>
      <text:p text:style-name="P30">- <text:span text:style-name="T31">Kaffeine</text:span></text:p>
      <text:p text:style-name="P30">- <text:span text:style-name="T31">Knowthelist</text:span></text:p>
      <text:p text:style-name="P30">- <text:span text:style-name="T31">Media Downloader</text:span></text:p>
      <text:p text:style-name="P31">- WinFF</text:p>
      <text:p text:style-name="P30">- <text:span text:style-name="T31">Parole</text:span></text:p>
      <text:p text:style-name="P30">- <text:span text:style-name="T31">PlamaTube</text:span></text:p>
      <text:p text:style-name="P31">- Play It Slowly</text:p>
      <text:p text:style-name="P31">- Ruffle</text:p>
      <text:p text:style-name="P30">- <text:span text:style-name="T31">Stremio</text:span></text:p>
      <text:p text:style-name="P30">- <text:span text:style-name="T31">Sweep</text:span></text:p>
      <text:p text:style-name="P30">- <text:span text:style-name="T31">TVHPlayer</text:span></text:p>
      <text:p text:style-name="P30">- <text:span text:style-name="T31">Centro de control digital TV</text:span></text:p>
      <text:p text:style-name="P30">- <text:span text:style-name="T31">Ajustes de television digital</text:span></text:p>
      <text:p text:style-name="P19"/>
      <text:p text:style-name="P32">Programas desinstalados:</text:p>
      <text:p text:style-name="P33"><text:span text:style-name="T32">- </text:span><text:span text:style-name="T33">Wallpaper Downloader</text:span></text:p>
      <text:p text:style-name="P19"/>
      <text:p text:style-name="P34">1.6v</text:p>
      <text:p text:style-name="P22"><text:span text:style-name="T13">Programas </text:span><text:span text:style-name="T4">instalados</text:span><text:span text:style-name="T13">:</text:span></text:p>
      <text:p text:style-name="P35">- <text:span text:style-name="T34">KDE Services</text:span></text:p>
      <text:p text:style-name="P35">- <text:span text:style-name="T35">Rosalie's Mupen GUI</text:span></text:p>
      <text:p text:style-name="P36">Programas desinstalados:</text:p>
      <text:p text:style-name="P37">- <text:span text:style-name="T36">Kaffeine</text:span></text:p>
      <text:p text:style-name="P37">- <text:span text:style-name="T37">Tux Commander</text:span></text:p>
      <text:p text:style-name="P37">- <text:span text:style-name="T38">M</text:span>idnight <text:span text:style-name="T38">C</text:span>ommander</text:p>
      <text:p text:style-name="P37">- <text:span text:style-name="T39">Simple64</text:span></text:p>
      <text:p text:style-name="P38"/>
      <text:p text:style-name="P39">1.7v</text:p>
      <text:p text:style-name="P22"><text:span text:style-name="T13">Programas </text:span><text:span text:style-name="T4">instalados</text:span><text:span text:style-name="T13">:</text:span></text:p>
      <text:p text:style-name="P40">- <text:span text:style-name="T40">Black Box</text:span></text:p>
      <text:p text:style-name="P40">- <text:span text:style-name="T40">Boot Qt</text:span></text:p>
      <text:p text:style-name="P41">- Botellas</text:p>
      <text:p text:style-name="P41">- Brisk</text:p>
      <text:p text:style-name="P41">- Buscador de aplicaciones</text:p>
      <text:p text:style-name="P41">- Amarok</text:p>
      <text:p text:style-name="P41">- Amberol</text:p>
      <text:p text:style-name="P41">- <text:span text:style-name="T41">Piper</text:span></text:p>
      <text:p text:style-name="P41">- <text:span text:style-name="T41">Falcon</text:span></text:p>
      <text:p text:style-name="P40">- <text:span text:style-name="T42">Gthumb</text:span></text:p>
      <text:p text:style-name="P40">- <text:span text:style-name="T42">Inkscape</text:span></text:p>
      <text:p text:style-name="P40">- <text:span text:style-name="T42">Akira</text:span></text:p>
      <text:p text:style-name="P40">- <text:span text:style-name="T42">MTPaint graphic editor</text:span></text:p>
      <text:p text:style-name="P40">- <text:span text:style-name="T42">Cinema</text:span></text:p>
      <text:p text:style-name="P42">- Parabolic</text:p>
      <text:p text:style-name="P40">- <text:span text:style-name="T43">AAT Activity tracker</text:span></text:p>
      <text:p text:style-name="P40">- <text:span text:style-name="T43">Actiona</text:span></text:p>
      <text:p text:style-name="P40">- <text:span text:style-name="T43">Angry IP scanner</text:span></text:p>
      <text:p text:style-name="P40">- <text:span text:style-name="T43">Atom</text:span></text:p>
      <text:p text:style-name="P40">- <text:span text:style-name="T43">Core keyboard</text:span></text:p>
      <text:p text:style-name="P40"><text:soft-page-break/>- <text:span text:style-name="T43">Barcoder</text:span></text:p>
      <text:p text:style-name="P40">- <text:span text:style-name="T43">BinEd</text:span></text:p>
      <text:p text:style-name="P40"/>
      <text:p text:style-name="P43">- <text:span text:style-name="T44">Sega Model 3</text:span></text:p>
      <text:p text:style-name="P40"/>
      <text:p text:style-name="P44">- Solitario Aisleriot ( varios games )</text:p>
      <text:p text:style-name="P44">- PySolFC ( 1200 games )</text:p>
      <text:p text:style-name="P44">- Simon Tatham's Portable Puzzle Collection</text:p>
      <text:p text:style-name="P44">- <text:span text:style-name="T45">Kaces ( varios juegos </text:span><text:span text:style-name="T46">de </text:span><text:span text:style-name="T45">cartas )</text:span></text:p>
      <text:p text:style-name="P44"/>
      <text:p text:style-name="P40">- <text:span text:style-name="T47">Kolibri</text:span></text:p>
      <text:p text:style-name="P40">- <text:span text:style-name="T43">Abacus</text:span></text:p>
      <text:p text:style-name="P40">- <text:span text:style-name="T48">Extreme Tux Racer</text:span></text:p>
      <text:p text:style-name="P40">- <text:span text:style-name="T41">Block II</text:span></text:p>
      <text:p text:style-name="P40">- <text:span text:style-name="T49">Angry Drunken Dwarves</text:span></text:p>
      <text:p text:style-name="P40">- <text:span text:style-name="T49">AntimmicroX</text:span></text:p>
      <text:p text:style-name="P40">- <text:span text:style-name="T48">HexGL</text:span></text:p>
      <text:p text:style-name="P40">- <text:span text:style-name="T48">Cro-Mag Rally</text:span></text:p>
      <text:p text:style-name="P40">- <text:span text:style-name="T50">Bugdom</text:span></text:p>
      <text:p text:style-name="P40">- <text:span text:style-name="T50">Bugdom 2</text:span></text:p>
      <text:p text:style-name="P40">- <text:span text:style-name="T51">Cinco o mas</text:span></text:p>
      <text:p text:style-name="P40">- <text:span text:style-name="T51">Combined</text:span></text:p>
      <text:p text:style-name="P40">- <text:span text:style-name="T51">Cuatro en raya</text:span></text:p>
      <text:p text:style-name="P40">- <text:span text:style-name="T51">Gbrainy</text:span></text:p>
      <text:p text:style-name="P40">- <text:span text:style-name="T52">Luces fuera</text:span></text:p>
      <text:p text:style-name="P40">- <text:span text:style-name="T53">Mines</text:span></text:p>
      <text:p text:style-name="P40">- <text:span text:style-name="T52">Hex-a-hop</text:span></text:p>
      <text:p text:style-name="P40">- <text:span text:style-name="T51">Gnome </text:span><text:span text:style-name="T52">M</text:span><text:span text:style-name="T51">inas</text:span></text:p>
      <text:p text:style-name="P40">- <text:span text:style-name="T52">Kdiamond</text:span></text:p>
      <text:p text:style-name="P40">- <text:span text:style-name="T52">Kubrick</text:span></text:p>
      <text:p text:style-name="P40">- <text:span text:style-name="T54">Palapeli</text:span></text:p>
      <text:p text:style-name="P40">- <text:span text:style-name="T54">Picmi</text:span></text:p>
      <text:p text:style-name="P40">- <text:span text:style-name="T55">Block Attack - Rise Of The Blocks</text:span></text:p>
      <text:p text:style-name="P45"><text:span text:style-name="T56">- </text:span><text:span text:style-name="T57">Swell Foop</text:span></text:p>
      <text:p text:style-name="P40">- <text:span text:style-name="T54">Tangled</text:span></text:p>
      <text:p text:style-name="P40">- <text:span text:style-name="T54">Bovo</text:span></text:p>
      <text:p text:style-name="P40">- <text:span text:style-name="T54">Draughts</text:span></text:p>
      <text:p text:style-name="P44">- <text:span text:style-name="T58">Pioneers</text:span></text:p>
      <text:p text:style-name="P44">- <text:span text:style-name="T59">Unciv</text:span></text:p>
      <text:p text:style-name="P44">- Frogatto &amp; Friends</text:p>
      <text:p text:style-name="P44">- Nanosaur</text:p>
      <text:p text:style-name="P40">- Nanosaur 2 Hatchling</text:p>
      <text:p text:style-name="P44">- OpenMadoola</text:p>
      <text:p text:style-name="P40">- OpenNox</text:p>
      <text:p text:style-name="P40">- Otto Matic</text:p>
      <text:p text:style-name="P44">- Pekka Kana 2</text:p>
      <text:p text:style-name="P44">- Project: Starfighter</text:p>
      <text:p text:style-name="P44">- <text:span text:style-name="T60">ReTux</text:span></text:p>
      <text:p text:style-name="P44">- Unknown Horizons</text:p>
      <text:p text:style-name="P44">- Dynablaster Revenge</text:p>
      <text:p text:style-name="P44">- Transcend</text:p>
      <text:p text:style-name="P44">- Seahorse Adventures</text:p>
      <text:p text:style-name="P44">- <text:span text:style-name="T61">Shattered Pixel Dungeon</text:span></text:p>
      <text:p text:style-name="P40">- <text:span text:style-name="T54">Puzzle Jigsaw</text:span></text:p>
      <text:p text:style-name="P46">- Sonic Robo Blast 2 Kart</text:p>
      <text:p text:style-name="P40">- <text:span text:style-name="T48">Sonic Robo Blast </text:span><text:span text:style-name="T62">2 Persona</text:span></text:p>
      <text:p text:style-name="P40">- <text:span text:style-name="T48">Sonic Robo Blast </text:span><text:span text:style-name="T62">2 </text:span><text:span text:style-name="T63">Reveries</text:span></text:p>
      <text:p text:style-name="P45"><text:soft-page-break/><text:span text:style-name="T56">- </text:span><text:span text:style-name="T64">FLTK </text:span>Block Attack! Game</text:p>
      <text:p text:style-name="P40">- <text:span text:style-name="T55">FLTK Sudoku</text:span></text:p>
      <text:p text:style-name="P47"><text:span text:style-name="T56">- FLTK </text:span>Checkers</text:p>
      <text:p text:style-name="P44">- FooBillard++</text:p>
      <text:p text:style-name="P44">- Freeciv21</text:p>
      <text:p text:style-name="P44">- Li-Ri</text:p>
      <text:p text:style-name="P44">- LinCity-NG</text:p>
      <text:p text:style-name="P44">- OpenTTD</text:p>
      <text:p text:style-name="P44">- 2048</text:p>
      <text:p text:style-name="P44">- Amoebax</text:p>
      <text:p text:style-name="P44">- Anagramarama</text:p>
      <text:p text:style-name="P44">- Animatch </text:p>
      <text:p text:style-name="P44">- Berusky</text:p>
      <text:p text:style-name="P44">- Blocks of the Undead</text:p>
      <text:p text:style-name="P44">- Brain Party</text:p>
      <text:p text:style-name="P44">- CavePacker</text:p>
      <text:p text:style-name="P44">- Chroma</text:p>
      <text:p text:style-name="P44">- Combined</text:p>
      <text:p text:style-name="P44">- Crucigramas</text:p>
      <text:p text:style-name="P44">- Gnome Tetravex</text:p>
      <text:p text:style-name="P44">- iQPuzzle</text:p>
      <text:p text:style-name="P44">- JAG</text:p>
      <text:p text:style-name="P44">- Jahresarbeit 2003</text:p>
      <text:p text:style-name="P44">- Pathogen</text:p>
      <text:p text:style-name="P44">- PipeWalker</text:p>
      <text:p text:style-name="P44">- Primrose</text:p>
      <text:p text:style-name="P44">- Pushover</text:p>
      <text:p text:style-name="P44">- <text:span text:style-name="T65">P</text:span>uzzle-<text:span text:style-name="T65">J</text:span>igsaw</text:p>
      <text:p text:style-name="P44">- Tetzle</text:p>
      <text:p text:style-name="P44">- Flood It </text:p>
      <text:p text:style-name="P44">- Kajongg</text:p>
      <text:p text:style-name="P44">- <text:span text:style-name="T66">K</text:span>Blackbox</text:p>
      <text:p text:style-name="P44">- KFourInLine</text:p>
      <text:p text:style-name="P44">- KReversi</text:p>
      <text:p text:style-name="P44">- KShisen</text:p>
      <text:p text:style-name="P44">- KSquares</text:p>
      <text:p text:style-name="P44">- <text:span text:style-name="T67">MasterMind</text:span></text:p>
      <text:p text:style-name="P44">- Open Yahtzee</text:p>
      <text:p text:style-name="P44">- <text:span text:style-name="T68">Peg-E</text:span></text:p>
      <text:p text:style-name="P44">- <text:span text:style-name="T68">Pente</text:span></text:p>
      <text:p text:style-name="P44">- <text:span text:style-name="T69">Pentobi</text:span></text:p>
      <text:p text:style-name="P44">- <text:span text:style-name="T58">PyChess</text:span></text:p>
      <text:p text:style-name="P44">- qGo</text:p>
      <text:p text:style-name="P44">- Quarry</text:p>
      <text:p text:style-name="P44">- Ricochet</text:p>
      <text:p text:style-name="P44">- <text:span text:style-name="T45">KDominos</text:span></text:p>
      <text:p text:style-name="P44">- LSkat</text:p>
      <text:p text:style-name="P44">- PokerTH</text:p>
      <text:p text:style-name="P44">- Advanced Strategic Command</text:p>
      <text:p text:style-name="P44">- Batalla naval</text:p>
      <text:p text:style-name="P44">- KJumpingCube</text:p>
      <text:p text:style-name="P44">- Klickety</text:p>
      <text:p text:style-name="P44">- KMines</text:p>
      <text:p text:style-name="P44">- KNetWalk</text:p>
      <text:p text:style-name="P44">- Konquest</text:p>
      <text:p text:style-name="P44">- KSame</text:p>
      <text:p text:style-name="P44">- KsirK</text:p>
      <text:p text:style-name="P44"><text:soft-page-break/>- LGeneral</text:p>
      <text:p text:style-name="P44">- <text:span text:style-name="T70">Killbots</text:span></text:p>
      <text:p text:style-name="P44">- <text:span text:style-name="T70">Katomic</text:span></text:p>
      <text:p text:style-name="P44">- <text:span text:style-name="T70">Ironseed</text:span></text:p>
      <text:p text:style-name="P44">- <text:span text:style-name="T70">Hedgewars</text:span></text:p>
      <text:p text:style-name="P44">- <text:span text:style-name="T70">Globulation 2</text:span></text:p>
      <text:p text:style-name="P44">- <text:span text:style-name="T70">FreeRCT</text:span></text:p>
      <text:p text:style-name="P44">- <text:span text:style-name="T70">FreeOrion</text:span></text:p>
      <text:p text:style-name="P44">- <text:span text:style-name="T70">Colobot</text:span></text:p>
      <text:p text:style-name="P44">- <text:span text:style-name="T70">C-evo: New Horizons</text:span></text:p>
      <text:p text:style-name="P44">- Líneas de color</text:p>
      <text:p text:style-name="P44">- <text:span text:style-name="T71">LordsAWar</text:span></text:p>
      <text:p text:style-name="P44">- OpenCity</text:p>
      <text:p text:style-name="P44">- Pax Britannica</text:p>
      <text:p text:style-name="P44">- Race Into Space</text:p>
      <text:p text:style-name="P44">- Seven Kingdoms</text:p>
      <text:p text:style-name="P44">- Slingshot</text:p>
      <text:p text:style-name="P44">- Star Traders</text:p>
      <text:p text:style-name="P44">- TripleA</text:p>
      <text:p text:style-name="P44">- <text:span text:style-name="T72">VMS </text:span>Empire</text:p>
      <text:p text:style-name="P44">- <text:span text:style-name="T72">xTactics</text:span></text:p>
      <text:p text:style-name="P44">- YSoccer</text:p>
      <text:p text:style-name="P44">- <text:span text:style-name="T73">Antigravitaattori</text:span></text:p>
      <text:p text:style-name="P44">- Armagetron Advanced</text:p>
      <text:p text:style-name="P44">- <text:span text:style-name="T74">Atomic Tanks</text:span></text:p>
      <text:p text:style-name="P44">- <text:span text:style-name="T74">Ballz</text:span></text:p>
      <text:p text:style-name="P44">- <text:span text:style-name="T74">Barrage</text:span></text:p>
      <text:p text:style-name="P44">- Battle Tanks</text:p>
      <text:p text:style-name="P44">- <text:span text:style-name="T75">Bloboats</text:span></text:p>
      <text:p text:style-name="P44">- Bomber</text:p>
      <text:p text:style-name="P44">- Bomberman</text:p>
      <text:p text:style-name="P44">- Briquolo</text:p>
      <text:p text:style-name="P44">- Chromium <text:span text:style-name="T76">BSU</text:span></text:p>
      <text:p text:style-name="P44">- <text:span text:style-name="T76">CubeShooter</text:span></text:p>
      <text:p text:style-name="P44">- Cultivation</text:p>
      <text:p text:style-name="P44">- <text:span text:style-name="T77">Dodgin Diamon 2</text:span></text:p>
      <text:p text:style-name="P44">- Frozen-Bubble</text:p>
      <text:p text:style-name="P44">- <text:span text:style-name="T78">Gnome </text:span>Breakout</text:p>
      <text:p text:style-name="P44">- <text:span text:style-name="T78">Gottet</text:span></text:p>
      <text:p text:style-name="P44">- <text:span text:style-name="T79">I Have No Tomatoes</text:span></text:p>
      <text:p text:style-name="P44">- <text:span text:style-name="T79">Irrlamp</text:span></text:p>
      <text:p text:style-name="P44">- Jump 'n Bump</text:p>
      <text:p text:style-name="P44">- Jump 'n Bump <text:span text:style-name="T80">Menu</text:span></text:p>
      <text:p text:style-name="P44">- Kapman</text:p>
      <text:p text:style-name="P44">- KBlock</text:p>
      <text:p text:style-name="P44">- KBounce</text:p>
      <text:p text:style-name="P44">- Kobo Deluxe</text:p>
      <text:p text:style-name="P44">- Kolf</text:p>
      <text:p text:style-name="P44">- Kollision</text:p>
      <text:p text:style-name="P44">- <text:span text:style-name="T81">K</text:span>rank</text:p>
      <text:p text:style-name="P44">- KSnakeDuel</text:p>
      <text:p text:style-name="P44">- KSpaceDuel</text:p>
      <text:p text:style-name="P44">- <text:span text:style-name="T82">L</text:span>ander</text:p>
      <text:p text:style-name="P44">- <text:span text:style-name="T82">Liquid War</text:span></text:p>
      <text:p text:style-name="P44">- M.A.R.S </text:p>
      <text:p text:style-name="P44">- Maelstrom</text:p>
      <text:p text:style-name="P44">- Moonlander</text:p>
      <text:p text:style-name="P44"><text:soft-page-break/>- <text:span text:style-name="T82">Mousetrap</text:span></text:p>
      <text:p text:style-name="P44">- Mr. Rescue</text:p>
      <text:p text:style-name="P44">- Nikw<text:span text:style-name="T83">i Deluxe</text:span></text:p>
      <text:p text:style-name="P44">- <text:span text:style-name="T83">OpenFlap</text:span></text:p>
      <text:p text:style-name="P44">- <text:span text:style-name="T83">Open</text:span>Tyrian</text:p>
      <text:p text:style-name="P44">- <text:span text:style-name="T83">PAC-GAL</text:span></text:p>
      <text:p text:style-name="P44">- <text:span text:style-name="T83">Pink Pony</text:span></text:p>
      <text:p text:style-name="P44">- RigelEngine</text:p>
      <text:p text:style-name="P44">- Rocks 'n' Diamonds</text:p>
      <text:p text:style-name="P44">- Scorched3D</text:p>
      <text:p text:style-name="P44">- <text:span text:style-name="T84">SDL-Ball</text:span></text:p>
      <text:p text:style-name="P44">- Space Cadet <text:span text:style-name="T84">Pinball</text:span></text:p>
      <text:p text:style-name="P44">- <text:span text:style-name="T85">T-Crisis 4 110% Ai Turbo Remmix</text:span></text:p>
      <text:p text:style-name="P44">- <text:span text:style-name="T86">Window Painter</text:span></text:p>
      <text:p text:style-name="P44">- <text:span text:style-name="T86">Word War</text:span></text:p>
      <text:p text:style-name="P44">- XGalaga++</text:p>
      <text:p text:style-name="P44">- Xscorch</text:p>
      <text:p text:style-name="P44">- Glerm</text:p>
      <text:p text:style-name="P44">- <text:span text:style-name="T87">K</text:span>indergarten <text:span text:style-name="T87">Massaker</text:span></text:p>
      <text:p text:style-name="P44">- Kraptor</text:p>
      <text:p text:style-name="P44">- Lugaru <text:span text:style-name="T88">HD</text:span></text:p>
      <text:p text:style-name="P44">- <text:span text:style-name="T88">Mighty Mike</text:span></text:p>
      <text:p text:style-name="P48">Programas desinstalados:</text:p>
      <text:p text:style-name="P44">- <text:span text:style-name="T89">K</text:span><text:span text:style-name="T90">H</text:span><text:span text:style-name="T89">angMan</text:span></text:p>
      <text:p text:style-name="P44">- <text:span text:style-name="T89">Gaia </text:span><text:span text:style-name="T90">s</text:span><text:span text:style-name="T89">ky</text:span></text:p>
      <text:p text:style-name="P44">- <text:span text:style-name="T89">Open </text:span><text:span text:style-name="T90">u</text:span><text:span text:style-name="T89">niverse </text:span><text:span text:style-name="T90">space</text:span></text:p>
      <text:p text:style-name="P44">- <text:span text:style-name="T91">Assault Cube</text:span></text:p>
      <text:p text:style-name="P44">- <text:span text:style-name="T92">LibreOffice 7...</text:span></text:p>
      <text:p text:style-name="P44">- <text:span text:style-name="T93">ZetaOffice</text:span></text:p>
      <text:p text:style-name="P44">- <text:span text:style-name="T94">Parallel Launcher</text:span></text:p>
      <text:p text:style-name="P48"/>
      <text:p text:style-name="P49">1.8v</text:p>
      <text:p text:style-name="P22"><text:span text:style-name="T13">Programas </text:span><text:span text:style-name="T4">instalados</text:span><text:span text:style-name="T13">:</text:span></text:p>
      <text:p text:style-name="P50">- WineCharm</text:p>
      <text:p text:style-name="P50">- WineZGUI</text:p>
      <text:p text:style-name="P51"><text:span text:style-name="T95">- Basilisk II </text:span><text:span text:style-name="T96">( </text:span><text:span text:style-name="T95">68k Macintosh emulator </text:span><text:span text:style-name="T96">)</text:span></text:p>
      <text:p text:style-name="P52">- DOSBox-X</text:p>
      <text:p text:style-name="P52">- CEN64-Qt</text:p>
      <text:p text:style-name="P52">- FS-UAE <text:span text:style-name="T97">(</text:span>Amiga emulator <text:span text:style-name="T97">)</text:span></text:p>
      <text:p text:style-name="P52">- FS-UAE <text:span text:style-name="T97">Arcade</text:span></text:p>
      <text:p text:style-name="P52">- <text:span text:style-name="T98">GemRB</text:span></text:p>
      <text:p text:style-name="P52">- GNOME Video Arcade</text:p>
      <text:p text:style-name="P52">- Gopher64 <text:span text:style-name="T99">( Nintendo 64 )</text:span></text:p>
      <text:p text:style-name="P51">- Hercules Studio</text:p>
      <text:p text:style-name="P51">- HxC Floppy Emulator</text:p>
      <text:p text:style-name="P51">- M64Py</text:p>
      <text:p text:style-name="P51">- <text:span text:style-name="T100">RetroArch 1.22 ( Flatpak )</text:span></text:p>
      <text:p text:style-name="P51">- Ymir ( Sega Saturn emulator )</text:p>
      <text:p text:style-name="P51">- TilEm</text:p>
      <text:p text:style-name="P51"><text:span text:style-name="T56">- </text:span><text:span text:style-name="T101">Gestor de Máquinas Virtuales</text:span></text:p>
      <text:p text:style-name="P19"/>
      <text:p text:style-name="P49">1.9v</text:p>
      <text:p text:style-name="P22"><text:span text:style-name="T13">Programas </text:span><text:span text:style-name="T4">instalados</text:span><text:span text:style-name="T13">:</text:span></text:p>
      <text:p text:style-name="P53"><text:span text:style-name="T32">- </text:span><text:span text:style-name="T102">AppEditor</text:span></text:p>
      <text:p text:style-name="P54">- <text:span text:style-name="T103">Apper</text:span></text:p>
      <text:p text:style-name="P54">- <text:span text:style-name="T104">GPRename</text:span></text:p>
      <text:p text:style-name="P54"><text:soft-page-break/>- <text:span text:style-name="T104">Kgpg</text:span></text:p>
      <text:p text:style-name="P54">- <text:span text:style-name="T104">Cortafuegos</text:span></text:p>
      <text:p text:style-name="P54">- <text:span text:style-name="T104">Czkawka</text:span></text:p>
      <text:p text:style-name="P54">- <text:span text:style-name="T104">Ddcui</text:span></text:p>
      <text:p text:style-name="P55">Programas desinstalados:</text:p>
      <text:p text:style-name="P56"><text:span text:style-name="T105">- </text:span><text:span text:style-name="T106">Ruffle</text:span></text:p>
      <text:p text:style-name="P57">- Atom</text:p>
      <text:p text:style-name="P57">- 86 Box</text:p>
      <text:p text:style-name="P57">- <text:span text:style-name="T107">DesmuME ( emulador Nintendo DS )</text:span></text:p>
      <text:p text:style-name="P57">- <text:span text:style-name="T108">Siril</text:span></text:p>
      <text:p text:style-name="P19"/>
      <text:p text:style-name="P58">2.0<text:span text:style-name="T3">v</text:span></text:p>
      <text:p text:style-name="P59"><text:span text:style-name="T13">Programas </text:span><text:span text:style-name="T109">instalados</text:span><text:span text:style-name="T13">:</text:span></text:p>
      <text:p text:style-name="P60"><text:span text:style-name="T102">- </text:span><text:span text:style-name="T110">Inotify-tools</text:span></text:p>
      <text:p text:style-name="P61">- <text:span text:style-name="T111">Limpiador de metadatos</text:span></text:p>
      <text:p text:style-name="P62">- Dialect</text:p>
      <text:p text:style-name="P63">Programas desinstalados:</text:p>
      <text:p text:style-name="P64"><text:span text:style-name="T105">- </text:span><text:span text:style-name="T32">OrbVis</text:span></text:p>
      <text:p text:style-name="P65">- <text:span text:style-name="T112">Serial Studio</text:span></text:p>
      <text:p text:style-name="P66"/>
      <text:p text:style-name="P67">2.1v</text:p>
      <text:p text:style-name="P59"><text:span text:style-name="T13">Programas </text:span><text:span text:style-name="T109">instalados</text:span><text:span text:style-name="T13">:</text:span></text:p>
      <text:p text:style-name="P68">- <text:span text:style-name="T113">Actualizaciones del sistema y aplicaciones</text:span></text:p>
      <text:p text:style-name="P69">Programas desinstalados:</text:p>
      <text:p text:style-name="P70"/>
      <text:p text:style-name="P71">2.2v</text:p>
      <text:p text:style-name="P72"><text:span text:style-name="T13">Programas </text:span><text:span text:style-name="T109">instalados</text:span><text:span text:style-name="T13">:</text:span></text:p>
      <text:p text:style-name="P73">- <text:span text:style-name="T114">Bazaar</text:span></text:p>
      <text:p text:style-name="P73">- <text:span text:style-name="T114">YT Downloader</text:span></text:p>
      <text:p text:style-name="P74"><text:span text:style-name="T115">- </text:span><text:span text:style-name="T116">Teo // </text:span><text:span text:style-name="T117">emulator of the Thomson TO8D 8-bit micro-computer</text:span></text:p>
      <text:p text:style-name="P75"><text:span text:style-name="Internet_20_link"><text:span text:style-name="T118">- Parallel Launcher</text:span></text:span><text:span text:style-name="Internet_20_link"><text:span text:style-name="T119"> // </text:span></text:span><text:span text:style-name="Internet_20_link"><text:span text:style-name="T120">emulator N64</text:span></text:span></text:p>
      <text:p text:style-name="P76"><text:span text:style-name="T121">- Warzone 2100 // </text:span><text:span text:style-name="T122">calificación </text:span><text:span text:style-name="T123">+13</text:span></text:p>
      <text:p text:style-name="P77">- <text:span text:style-name="T121">Pioneer // </text:span><text:span text:style-name="T124">calificación +13</text:span></text:p>
      <text:p text:style-name="P77">- <text:span text:style-name="T121">La Batalla </text:span><text:span text:style-name="T125">Por</text:span><text:span text:style-name="T121"> Wesnot</text:span></text:p>
      <text:p text:style-name="P78">- Signus : The Artefact Wars</text:p>
      <text:p text:style-name="P79">- <text:span text:style-name="T114">Naev</text:span></text:p>
      <text:p text:style-name="P80">- Stunt Rally</text:p>
      <text:p text:style-name="P76"/>
      <text:p text:style-name="P76"/>
      <text:p text:style-name="P74">- <text:span text:style-name="T126">Ollama // </text:span><text:span text:style-name="T127">AI</text:span></text:p>
      <text:p text:style-name="P74">- <text:span text:style-name="T126">Follamac // </text:span><text:span text:style-name="T127">chat para Ollama</text:span></text:p>
      <text:p text:style-name="P74">- <text:span text:style-name="T126">Reins // </text:span><text:span text:style-name="T127">GUI para Ollama</text:span></text:p>
      <text:p text:style-name="P81">- Alpaca // <text:span text:style-name="T117">AI</text:span></text:p>
      <text:p text:style-name="P82"><text:s text:c="20"/>Autor<text:tab/>: Jeffry Samuel Eduarte Rojas.<text:tab/><text:tab/></text:p>
      <text:p text:style-name="P83"><text:span text:style-name="T126"><text:s text:c="20"/>Nota<text:tab/>: Este proyecto no esta afilado del todo como Ollama, </text:span><text:span text:style-name="T128">no soy responsable por</text:span></text:p>
      <text:p text:style-name="P83"><text:tab/><text:tab/><text:tab/> <text:s text:c="2"/><text:span text:style-name="T128">cualquier daño a tu dispositivo o software causado por correr <text:s/>codigo proveido <text:s text:c="40"/><text:tab/><text:tab/><text:tab/> <text:s text:c="2"/>por cualquier modelo.</text:span></text:p>
      <text:p text:style-name="P83"/>
      <text:p text:style-name="P84"><text:tab/><text:tab/><text:tab/>: <text:span text:style-name="T128">PandoraLinux lo ofrece tambien sin hacerse responsable de cualquier daño causado.</text:span></text:p>
      <text:p text:style-name="P85"><text:tab/><text:tab/><text:tab/> <text:s/><text:span text:style-name="T128">Tengo una gráfica integrada de Intel, asi que solo usa la CPU, hace unas dos <text:tab/></text:span><text:soft-page-break/><text:span text:style-name="T128"><text:tab/><text:tab/><text:tab/> <text:s text:c="2"/>semanas que lo estoy probando, y no he tenido ningun problema.</text:span></text:p>
      <text:p text:style-name="P83"/>
      <text:p text:style-name="P83"/>
      <text:p text:style-name="P86">2.3v</text:p>
      <text:p text:style-name="P86">Programas desinstalados:</text:p>
      <text:p text:style-name="P87">- Stunt Rally</text:p>
      <text:p text:style-name="P74">- <text:span text:style-name="T129">Pioneer</text:span></text:p>
      <text:p text:style-name="P83"/>
      <text:p text:style-name="P88">2.<text:span text:style-name="T130">4</text:span>v</text:p>
      <text:p text:style-name="P89">Programas <text:span text:style-name="T109">instalados</text:span>:</text:p>
      <text:p text:style-name="P90"><text:span text:style-name="T131">-</text:span><text:span text:style-name="T132"> </text:span><text:a xlink:type="simple" xlink:href="https://atareao.es/ubuntu/matematicas-con-genius-mathematics-tool/" text:style-name="Internet_20_link" text:visited-style-name="Visited_20_Internet_20_Link"><text:span text:style-name="T133">Genius Mathematics Too</text:span></text:a><text:span text:style-name="T134">l</text:span></text:p>
      <text:p text:style-name="P90"><text:span text:style-name="T134">- </text:span><text:a xlink:type="simple" xlink:href="https://atareao.es/ubuntu/geogebra-aprender-matematicas-y-mucho-mas/" text:style-name="Internet_20_link" text:visited-style-name="Visited_20_Internet_20_Link"><text:span text:style-name="T133">Geogebra</text:span></text:a></text:p>
      <text:p text:style-name="P91">- <text:span text:style-name="T135">OrbVis</text:span></text:p>
      <text:p text:style-name="P91">- <text:span text:style-name="T135">Aladin</text:span></text:p>
      <text:p text:style-name="P92"><text:span text:style-name="T136">- </text:span>ESO/Starlink Skycat</text:p>
      <text:p text:style-name="P92"><text:span text:style-name="T136">- </text:span>Lynkeos</text:p>
      <text:p text:style-name="P92"><text:span text:style-name="T136">- </text:span>Munipack</text:p>
      <text:p text:style-name="P92"><text:span text:style-name="T136">- </text:span>OpenUniverse space simulator.</text:p>
      <text:p text:style-name="P92"><text:span text:style-name="T136">- </text:span>QFitsView</text:p>
      <text:p text:style-name="P92"><text:span text:style-name="T136">- </text:span>SAOImage DS9</text:p>
      <text:p text:style-name="P92"><text:span text:style-name="T136">- </text:span>ACT</text:p>
      <text:p text:style-name="P92"><text:span text:style-name="T136">- </text:span>Integrative Genomics Viewer (IGV)</text:p>
      <text:p text:style-name="P92"><text:span text:style-name="T136">- </text:span>JalView</text:p>
      <text:p text:style-name="P92"><text:span text:style-name="T136">- </text:span>OneWare</text:p>
      <text:p text:style-name="P92"><text:span text:style-name="T136">- </text:span>Horizon EDA</text:p>
      <text:p text:style-name="P92"><text:span text:style-name="T136">- </text:span>OpenHantek6022</text:p>
      <text:p text:style-name="P92"><text:span text:style-name="T136">- </text:span>DIY Layout Creator</text:p>
      <text:p text:style-name="P92"><text:span text:style-name="T136">- </text:span>DSView</text:p>
      <text:p text:style-name="P92"><text:span text:style-name="T136">- </text:span>Xnec2c</text:p>
      <text:p text:style-name="P91">- <text:span text:style-name="T137">SerialTest</text:span></text:p>
      <text:p text:style-name="P92"><text:span text:style-name="T136">- </text:span>SimulIDE</text:p>
      <text:p text:style-name="P92"><text:span text:style-name="T136">- </text:span>KiCad</text:p>
      <text:p text:style-name="P92"><text:span text:style-name="T136">- </text:span>KTechlab</text:p>
      <text:p text:style-name="P91">- <text:span text:style-name="T138">Xcos</text:span></text:p>
      <text:p text:style-name="P92"><text:span text:style-name="T136">- </text:span>Hopsan</text:p>
      <text:p text:style-name="P92"><text:span text:style-name="T136">- </text:span>Dune 3D</text:p>
      <text:p text:style-name="P91">- <text:span text:style-name="T139">Cad 2D</text:span></text:p>
      <text:p text:style-name="P92"><text:span text:style-name="T136">- </text:span>Yutovo</text:p>
      <text:p text:style-name="P92"><text:span text:style-name="T136">- </text:span>GNU PSPP</text:p>
      <text:p text:style-name="P92"><text:span text:style-name="T136">- </text:span>Makhber</text:p>
      <text:p text:style-name="P88">Programas desinstalados:</text:p>
      <text:p text:style-name="P93">- <text:span text:style-name="T130">Warzone 2100</text:span></text:p>
      <text:p text:style-name="P74">- <text:span text:style-name="T140">Bugdom 1</text:span></text:p>
      <text:p text:style-name="P74">- <text:span text:style-name="T140">Bugdom 2</text:span></text:p>
      <text:p text:style-name="P83"/>
      <text:p text:style-name="P94">v2.5</text:p>
      <text:p text:style-name="P95">Programas desinstalados:</text:p>
      <text:p text:style-name="P96">- Nanosaur</text:p>
      <text:p text:style-name="P97"><text:soft-page-break/>v2.6</text:p>
      <text:p text:style-name="P97">Gestores de ventanas desinstalados:</text:p>
      <text:p text:style-name="P96">- Kodi</text:p>
      <text:p text:style-name="P96">- Jwm</text:p>
      <text:p text:style-name="P96">- IceWM</text:p>
      <text:p text:style-name="P96">- Fluxbox</text:p>
      <text:p text:style-name="P96">- Enlightenment</text:p>
      <text:p text:style-name="P96"/>
      <text:p text:style-name="P97">Programas desinstalados:</text:p>
      <text:p text:style-name="P96">- AAT</text:p>
      <text:p text:style-name="P96">- ACT</text:p>
      <text:p text:style-name="P96">- Actiona</text:p>
      <text:p text:style-name="P96">- Agave</text:p>
      <text:p text:style-name="P96">- Ajustes de televisión digital</text:p>
      <text:p text:style-name="P96">- Akregator</text:p>
      <text:p text:style-name="P96">- Amule</text:p>
      <text:p text:style-name="P96">- Android file transfer</text:p>
      <text:p text:style-name="P96">- Amoebax</text:p>
      <text:p text:style-name="P96">- Angry IP scanner</text:p>
      <text:p text:style-name="P96">- Antigravitaattori</text:p>
      <text:p text:style-name="P96">- App editor</text:p>
      <text:p text:style-name="P96">- Apper</text:p>
      <text:p text:style-name="P96">- Avdan XPDynamic wallpaper</text:p>
      <text:p text:style-name="P96">- Back in time</text:p>
      <text:p text:style-name="P96">- Back in time ( root )</text:p>
      <text:p text:style-name="P96">- Beetle PSX</text:p>
      <text:p text:style-name="P96">- Beetle VB</text:p>
      <text:p text:style-name="P96">- Biogénesis</text:p>
      <text:p text:style-name="P96">- Bloboats</text:p>
      <text:p text:style-name="P96">- Block attack</text:p>
      <text:p text:style-name="P96">- Blocks of the unlead</text:p>
      <text:p text:style-name="P96">- Bomber</text:p>
      <text:p text:style-name="P96">- Bootqt</text:p>
      <text:p text:style-name="P96">- Brisk</text:p>
      <text:p text:style-name="P96">- Calibre</text:p>
      <text:p text:style-name="P96">- Cider</text:p>
      <text:p text:style-name="P96">- Compiz</text:p>
      <text:p text:style-name="P96">- Cro mag rally</text:p>
      <text:p text:style-name="P96">- Czkawka</text:p>
      <text:p text:style-name="P96">- Daikhan</text:p>
      <text:p text:style-name="P96">- Dynablaster revenge</text:p>
      <text:p text:style-name="P96">- Follamac</text:p>
      <text:p text:style-name="P96">- Glide</text:p>
      <text:p text:style-name="P96">- Gnome Video arcade</text:p>
      <text:p text:style-name="P96">- Go2TV</text:p>
      <text:p text:style-name="P96">- Grub Customizer</text:p>
      <text:p text:style-name="P96">- Irrlamb</text:p>
      <text:p text:style-name="P96">- Kadas albireo</text:p>
      <text:p text:style-name="P96">- Kindergarten massaker</text:p>
      <text:p text:style-name="P96"><text:soft-page-break/>- <text:span text:style-name="T141">KTorrent</text:span></text:p>
      <text:p text:style-name="P96">- Mame arcade emulator 1.0.255</text:p>
      <text:p text:style-name="P96">- Mighty Mike</text:p>
      <text:p text:style-name="P96">- Mslicer</text:p>
      <text:p text:style-name="P96">- Naev</text:p>
      <text:p text:style-name="P96">- Nanosaur 2</text:p>
      <text:p text:style-name="P96">- Otto matic</text:p>
      <text:p text:style-name="P96">- Parallel launcher</text:p>
      <text:p text:style-name="P96">- Parole</text:p>
      <text:p text:style-name="P96">- Pekka kana 2</text:p>
      <text:p text:style-name="P96">- Project starfighter</text:p>
      <text:p text:style-name="P96">- qBittorrent</text:p>
      <text:p text:style-name="P96">- QFits view</text:p>
      <text:p text:style-name="P96">- Reloj despertador</text:p>
      <text:p text:style-name="P96">- Signus The artefact wars</text:p>
      <text:p text:style-name="P96">- Sonic robo blast 2 kart</text:p>
      <text:p text:style-name="P96">- Sonic robo blast 2 persona</text:p>
      <text:p text:style-name="P96">- Spotlighter</text:p>
      <text:p text:style-name="P96">- SRB2 reveries</text:p>
      <text:p text:style-name="P96">- Teo</text:p>
      <text:p text:style-name="P96">- TUHPlayer</text:p>
      <text:p text:style-name="P96">- VMS empire</text:p>
      <text:p text:style-name="P96">- Wallpapers selector</text:p>
      <text:p text:style-name="P96">- Wselector</text:p>
      <text:p text:style-name="P96">- Ysoccer</text:p>
      <text:p text:style-name="P96"/>
      <text:p text:style-name="P97">Programas instalados:</text:p>
      <text:p text:style-name="P96">- KBreakOut</text:p>
      <text:p text:style-name="P96">- KDiamond</text:p>
      <text:p text:style-name="P96">- KShisen</text:p>
      <text:p text:style-name="P96">- KSudoku</text:p>
      <text:p text:style-name="P96">- Ktuberling ( Para los mas pequeños de la casa )</text:p>
      <text:p text:style-name="P96">- Kubrick</text:p>
      <text:p text:style-name="P96">- <text:span text:style-name="T142">S</text:span>hadPS4</text:p>
      <text:p text:style-name="P96">- <text:span text:style-name="T143">Mullvad Browser</text:span></text:p>
      <text:p text:style-name="P96">- <text:span text:style-name="T143">Waterfox</text:span></text:p>
      <text:p text:style-name="P96">- <text:span text:style-name="T143">Web (Gnome Epiphany)</text:span></text:p>
      <text:p text:style-name="P96">- <text:span text:style-name="T143">Zen Browser</text:span></text:p>
      <text:p text:style-name="P96">- <text:span text:style-name="T143">LibreWolf</text:span></text:p>
      <text:p text:style-name="P96">- <text:span text:style-name="T143">FireDragon</text:span></text:p>
      <text:p text:style-name="P96">- <text:span text:style-name="T143">Flow</text:span></text:p>
      <text:p text:style-name="P96"/>
      <text:p text:style-name="P98">v2.<text:span text:style-name="T144">7</text:span></text:p>
      <text:p text:style-name="P98">Gestores de ventanas desinstalados:</text:p>
      <text:p text:style-name="P99">- <text:span text:style-name="T144">LXQt</text:span></text:p>
      <text:p text:style-name="P99"/>
      <text:p text:style-name="P100">Programas Instalados:</text:p>
      <text:p text:style-name="P101">- <text:span text:style-name="T145">BalenaEtcher</text:span></text:p>
      <text:p text:style-name="P101"/>
      <text:p text:style-name="P102"><text:soft-page-break/>Programas Desinstalados:</text:p>
      <text:p text:style-name="P103">- <text:span text:style-name="T146">Keypunch</text:span></text:p>
      <text:p text:style-name="P103">- <text:span text:style-name="T146">iQPuzzle</text:span></text:p>
      <text:p text:style-name="P103">- <text:span text:style-name="T146">PcManfm-qt</text:span></text:p>
      <text:p text:style-name="P103"/>
      <text:p text:style-name="P103"/>
      <text:p text:style-name="P103"/>
      <text:p text:style-name="P103"/>
      <text:p text:style-name="P103"/>
      <text:p text:style-name="P103"/>
      <text:p text:style-name="P103"/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4">
  <office:font-face-decls>
    <style:font-face style:name="Andale Sans UI" svg:font-family="'Andale Sans UI'" style:font-family-generic="system" style:font-pitch="variable"/>
    <style:font-face style:name="Arial" svg:font-family="Arial" style:font-family-generic="swiss" style:font-pitch="variable"/>
    <style:font-face style:name="Liberation Mono" svg:font-family="'Liberation Mono'" style:font-family-generic="modern" style:font-pitch="fixed"/>
    <style:font-face style:name="Noto Sans Mono CJK JP" svg:font-family="'Noto Sans Mono CJK JP'" style:font-family-generic="modern" style:font-pitch="fixed"/>
    <style:font-face style:name="OpenSymbol" svg:font-family="OpenSymbol" style:font-charset="x-symbol"/>
    <style:font-face style:name="Tahoma" svg:font-family="Tahoma"/>
    <style:font-face style:name="Tahoma1" svg:font-family="Tahoma" style:font-family-generic="system" style:font-pitch="variable"/>
    <style:font-face style:name="Times New Roman" svg:font-family="'Times New Roman'" style:font-family-generic="roman" style:font-pitch="variable"/>
    <style:font-face style:name="apple-system" svg:font-family="apple-system, BlinkMacSystemFont, 'Segoe UI', Roboto, 'Helvetica Neue', Arial, sans-serif"/>
  </office:font-face-decls>
  <office:styles>
    <style:default-style style:family="graphic">
      <style:graphic-properties svg:stroke-color="#000000" draw:fill-color="#99ccff" fo:wrap-option="no-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style:text-autospace="ideograph-alpha" style:line-break="strict" loext:tab-stop-distance="0cm" style:font-independent-line-spacing="false">
        <style:tab-stops/>
      </style:paragraph-properties>
      <style:text-properties style:use-window-font-color="true" loext:opacity="0%" style:font-name="Times New Roman" fo:font-size="12pt" fo:language="de" fo:country="DE" style:letter-kerning="true" style:font-name-asian="Andale Sans UI" style:font-size-asian="12pt" style:language-asian="ja" style:country-asian="JP" style:font-name-complex="Tahoma1" style:font-size-complex="12pt" style:language-complex="fa" style:country-complex="IR"/>
    </style:default-style>
    <style:default-style style:family="paragraph">
      <style:paragraph-properties fo:hyphenation-ladder-count="no-limit" fo:hyphenation-keep="auto" loext:hyphenation-keep-type="column" loext:hyphenation-keep-line="false" style:text-autospace="ideograph-alpha" style:punctuation-wrap="hanging" style:line-break="strict" style:tab-stop-distance="1.245cm" style:writing-mode="page"/>
      <style:text-properties style:use-window-font-color="true" loext:opacity="0%" style:font-name="Times New Roman" fo:font-size="12pt" fo:language="de" fo:country="DE" style:letter-kerning="true" style:font-name-asian="Andale Sans UI" style:font-size-asian="12pt" style:language-asian="ja" style:country-asian="JP" style:font-name-complex="Tahoma1" style:font-size-complex="12pt" style:language-complex="fa" style:country-complex="IR" fo:hyphenate="false" fo:hyphenation-remain-char-count="2" fo:hyphenation-push-char-count="2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text-properties fo:language="zxx" fo:country="none" style:language-asian="zxx" style:country-asian="none" style:language-complex="zxx" style:country-complex="none"/>
    </style:style>
    <style:style style:name="Heading" style:family="paragraph" style:parent-style-name="Standard" style:next-style-name="Text_20_body" style:class="chapter">
      <style:paragraph-properties fo:margin-top="0.423cm" fo:margin-bottom="0.212cm" style:contextual-spacing="false" fo:keep-with-next="always"/>
      <style:text-properties style:font-name="Arial" fo:font-family="Arial" style:font-family-generic="swiss" style:font-pitch="variable" fo:font-size="14pt" style:font-name-asian="Andale Sans UI" style:font-family-asian="'Andale Sans UI'" style:font-family-generic-asian="system" style:font-pitch-asian="variable" style:font-size-asian="14pt" style:font-name-complex="Tahoma1" style:font-family-complex="Tahoma" style:font-family-generic-complex="system" style:font-pitch-complex="variable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 style:contextual-spacing="false"/>
    </style:style>
    <style:style style:name="List" style:family="paragraph" style:parent-style-name="Text_20_body" style:class="list">
      <style:text-properties style:font-name-complex="Tahoma" style:font-family-complex="Tahoma"/>
    </style:style>
    <style:style style:name="Caption" style:family="paragraph" style:parent-style-name="Standard" style:class="extra">
      <style:paragraph-properties fo:margin-top="0.212cm" fo:margin-bottom="0.212cm" style:contextual-spacing="false" text:number-lines="false" text:line-number="0"/>
      <style:text-properties fo:font-size="12pt" fo:font-style="italic" style:font-size-asian="12pt" style:font-style-asian="italic" style:font-name-complex="Tahoma" style:font-family-complex="Tahoma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-complex="Tahoma" style:font-family-complex="Tahoma"/>
    </style:style>
    <style:style style:name="Preformatted_20_Text" style:display-name="Preformatted Text" style:family="paragraph" style:parent-style-name="Standard" style:class="html">
      <style:paragraph-properties fo:margin-top="0cm" fo:margin-bottom="0cm" style:contextual-spacing="false"/>
      <style:text-properties style:font-name="Liberation Mono" fo:font-family="'Liberation Mono'" style:font-family-generic="modern" style:font-pitch="fixed" fo:font-size="10pt" style:font-name-asian="Noto Sans Mono CJK JP" style:font-family-asian="'Noto Sans Mono CJK JP'" style:font-family-generic-asian="modern" style:font-pitch-asian="fixed" style:font-size-asian="10pt" style:font-name-complex="Liberation Mono" style:font-family-complex="'Liberation Mono'" style:font-family-generic-complex="modern" style:font-pitch-complex="fixed" style:font-size-complex="10pt"/>
    </style:style>
    <style:style style:name="Internet_20_link" style:display-name="Internet link" style:family="text">
      <style:text-properties fo:color="#000080" loext:opacity="100%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loext:opacity="100%" style:text-underline-style="solid" style:text-underline-width="auto" style:text-underline-color="font-color"/>
    </style:style>
    <style:style style:name="Source_20_Text" style:display-name="Source Text" style:family="text">
      <style:text-properties style:font-name="Liberation Mono" fo:font-family="'Liberation Mono'" style:font-family-generic="modern" style:font-pitch="fixed" style:font-name-asian="Noto Sans Mono CJK JP" style:font-family-asian="'Noto Sans Mono CJK JP'" style:font-family-generic-asian="modern" style:font-pitch-asian="fixed" style:font-name-complex="Liberation Mono" style:font-family-complex="'Liberation Mono'" style:font-family-generic-complex="modern" style:font-pitch-complex="fixed"/>
    </style:style>
    <style:style style:name="Bullet_20_Symbols" style:display-name="Bullet Symbols" style:family="text">
      <style:text-properties style:font-name="OpenSymbol" fo:font-family="OpenSymbol" style:font-charset="x-symbol" style:font-name-asian="OpenSymbol" style:font-family-asian="OpenSymbol" style:font-charset-asian="x-symbol" style:font-name-complex="OpenSymbol" style:font-family-complex="OpenSymbol" style:font-charset-complex="x-symbol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page-layout style:name="Mpm1">
      <style:page-layout-properties fo:page-width="21.001cm" fo:page-height="29.7cm" style:num-format="1" style:print-orientation="portrait" fo:margin-top="0.801cm" fo:margin-bottom="0.801cm" fo:margin-left="2cm" fo:margin-right="1.6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0.999cm" fo:page-height="29.699cm" style:num-format="1" style:print-orientation="portrait" fo:margin-top="1cm" fo:margin-bottom="1cm" fo:margin-left="2cm" fo:margin-right="1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HTML" style:page-layout-name="Mpm2" draw:style-name="Mdp1"/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4">
  <office:meta>
    <meta:creation-date>2009-04-16T11:32:02.64</meta:creation-date>
    <meta:editing-duration>P1DT21H52M46S</meta:editing-duration>
    <meta:editing-cycles>243</meta:editing-cycles>
    <meta:generator>LibreOffice/26.2.5.2$Windows_X86_64 LibreOffice_project/cd7284b4cbbfeb507e630c1aac019f4157393acb</meta:generator>
    <dc:date>2026-08-09T11:18:23.550214700</dc:date>
    <meta:document-statistic meta:table-count="0" meta:image-count="0" meta:object-count="0" meta:page-count="12" meta:paragraph-count="547" meta:word-count="1565" meta:character-count="8354" meta:non-whitespace-character-count="7217"/>
    <meta:user-defined meta:name="Info 1"/>
    <meta:user-defined meta:name="Info 2"/>
    <meta:user-defined meta:name="Info 3"/>
    <meta:user-defined meta:name="Info 4"/>
  </office:meta>
</office:document-meta>
</file>